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189cm"/>
    </style:style>
    <style:style style:name="co2" style:family="table-column">
      <style:table-column-properties fo:break-before="auto" style:column-width="2.265cm"/>
    </style:style>
    <style:style style:name="co3" style:family="table-column">
      <style:table-column-properties fo:break-before="auto" style:column-width="2.293cm"/>
    </style:style>
    <style:style style:name="co4" style:family="table-column">
      <style:table-column-properties fo:break-before="auto" style:column-width="1.774cm"/>
    </style:style>
    <style:style style:name="co5" style:family="table-column">
      <style:table-column-properties fo:break-before="auto" style:column-width="2.993cm"/>
    </style:style>
    <style:style style:name="co6" style:family="table-column">
      <style:table-column-properties fo:break-before="auto" style:column-width="3.664cm"/>
    </style:style>
    <style:style style:name="co7" style:family="table-column">
      <style:table-column-properties fo:break-before="auto" style:column-width="2.378cm"/>
    </style:style>
    <style:style style:name="co8" style:family="table-column">
      <style:table-column-properties fo:break-before="auto" style:column-width="2.517cm"/>
    </style:style>
    <style:style style:name="co9" style:family="table-column">
      <style:table-column-properties fo:break-before="auto" style:column-width="1.399cm"/>
    </style:style>
    <style:style style:name="co10" style:family="table-column">
      <style:table-column-properties fo:break-before="auto" style:column-width="4.867cm"/>
    </style:style>
    <style:style style:name="co11" style:family="table-column">
      <style:table-column-properties fo:break-before="auto" style:column-width="1.79cm"/>
    </style:style>
    <style:style style:name="ro1" style:family="table-row">
      <style:table-row-properties style:row-height="0.45cm" fo:break-before="auto" style:use-optimal-row-height="false"/>
    </style:style>
    <style:style style:name="ro2" style:family="table-row">
      <style:table-row-properties style:row-height="0.524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ta1" style:family="table" style:master-page-name="PageStyle_5f_Totali">
      <style:table-properties table:display="true" style:writing-mode="lr-tb"/>
    </style:style>
    <style:style style:name="ta2" style:family="table" style:master-page-name="PageStyle_5f_dati">
      <style:table-properties table:display="true" style:writing-mode="lr-tb"/>
    </style:style>
    <number:date-style style:name="N34">
      <number:month number:style="long" number:textual="true"/>
    </number:date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06pt solid #000000" fo:background-color="#ccffff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padding="0.071cm"/>
    </style:style>
    <style:style style:name="ce4" style:family="table-cell" style:parent-style-name="Default">
      <style:table-cell-properties fo:background-color="transparent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order-bottom="0.06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 style:data-style-name="N141">
      <style:table-cell-properties fo:border-bottom="0.99pt solid #000000" fo:background-color="#99ccff" style:diagonal-bl-tr="none" style:diagonal-tl-br="none" fo:border-left="0.99pt solid #000000" fo:padding="0.071cm" fo:border-right="none" style:rotation-align="none" fo:border-top="0.99pt solid #000000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>
      <style:table-cell-properties fo:border-bottom="0.06pt solid #000000" style:diagonal-bl-tr="none" style:diagonal-tl-br="none" fo:border-left="none" fo:padding="0.071cm" fo:border-right="none" style:rotation-align="none" fo:border-top="0.99pt solid #000000"/>
    </style:style>
    <style:style style:name="ce9" style:family="table-cell" style:parent-style-name="Default" style:data-style-name="N34">
      <style:table-cell-properties style:glyph-orientation-vertical="0" fo:border-bottom="0.06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0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Euro">
      <style:table-cell-properties style:glyph-orientation-vertical="0" fo:border-bottom="0.0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 style:data-style-name="N106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 style:data-style-name="N141">
      <style:table-cell-properties fo:border-bottom="0.99pt solid #000000" fo:background-color="#99ccff" style:diagonal-bl-tr="none" style:diagonal-tl-br="none" fo:border-left="none" fo:padding="0.071cm" fo:border-right="none" style:rotation-align="none" fo:border-top="0.99pt solid #000000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6" style:family="table-cell" style:parent-style-name="Default" style:data-style-name="N142">
      <style:table-cell-properties style:glyph-orientation-vertical="0" fo:background-color="#cc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17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ce18" style:family="table-cell" style:parent-style-name="Default" style:data-style-name="N142">
      <style:table-cell-properties style:glyph-orientation-vertical="0" fo:background-color="#ccffff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Euro">
      <style:table-cell-properties style:glyph-orientation-vertical="0" fo:border-bottom="0.0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9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wrap-option="no-wrap" fo:border-left="0.99pt solid #000000" style:direction="ltr" fo:padding="0.071cm" fo:border-right="0.99pt solid #000000" style:rotation-angle="0" style:rotation-align="none" style:shrink-to-fit="false" fo:border-top="0.99pt solid #000000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" style:family="table-cell" style:parent-style-name="Euro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99pt solid #000000" style:direction="ltr" fo:padding="0.071cm" fo:border-right="0.9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uro">
      <style:table-cell-properties style:glyph-orientation-vertical="0" fo:border-bottom="0.06pt solid #000000" style:cell-protect="protected" style:print-content="true" style:diagonal-bl-tr="none" style:diagonal-tl-br="none" style:text-align-source="value-type" style:repeat-content="false" fo:background-color="transparent" fo:wrap-option="no-wrap" fo:border-left="0.99pt solid #000000" style:direction="ltr" fo:padding="0.071cm" fo:border-right="0.9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Euro" style:data-style-name="N141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99pt solid #000000" style:direction="ltr" fo:padding="0.071cm" fo:border-right="0.9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" style:family="table-cell" style:parent-style-name="Euro" style:data-style-name="N141">
      <style:table-cell-properties style:glyph-orientation-vertical="0" fo:border-bottom="0.06pt solid #000000" style:cell-protect="protected" style:print-content="true" style:diagonal-bl-tr="none" style:diagonal-tl-br="none" style:text-align-source="value-type" style:repeat-content="false" fo:background-color="transparent" fo:wrap-option="no-wrap" fo:border-left="0.99pt solid #000000" style:direction="ltr" fo:padding="0.071cm" fo:border-right="0.99pt solid #000000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Default" style:data-style-name="N106">
      <style:table-cell-properties fo:border-bottom="none" style:diagonal-bl-tr="none" style:diagonal-tl-br="none" fo:border-left="0.99pt solid #000000" fo:padding="0.071cm" fo:border-right="0.99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order-bottom="none" style:diagonal-bl-tr="none" style:diagonal-tl-br="none" fo:border-left="0.99pt solid #000000" fo:padding="0.071cm" fo:border-right="0.99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8" style:family="table-cell" style:parent-style-name="Default" style:data-style-name="N141">
      <style:table-cell-properties fo:background-color="#99ccff" style:diagonal-bl-tr="none" style:diagonal-tl-br="none" fo:border="0.99pt solid #000000" fo:padding="0.071cm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9" style:family="table-cell" style:parent-style-name="Default" style:data-style-name="N142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0" style:family="table-cell" style:parent-style-name="Default" style:data-style-name="N142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1" style:family="table-cell" style:parent-style-name="Default" style:data-style-name="N142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2" style:family="table-cell" style:parent-style-name="Default" style:data-style-name="N143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style:cell-protect="protected" style:print-content="true" fo:padding="0.071cm"/>
    </style:style>
    <style:style style:name="ce34" style:family="table-cell" style:parent-style-name="Default">
      <style:table-cell-properties fo:border-bottom="none" style:cell-protect="protected" style:print-content="true" style:diagonal-bl-tr="none" style:diagonal-tl-br="none" fo:border-left="0.99pt solid #000000" fo:padding="0.071cm" fo:border-right="none" style:rotation-align="none" fo:border-top="0.99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Default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78" style:family="table-cell" style:parent-style-name="Default">
      <style:table-cell-properties fo:background-color="#ccffff" style:cell-protect="none" style:print-content="true"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9" style:family="table-cell" style:parent-style-name="Default">
      <style:table-cell-properties fo:background-color="#ccffff" style:cell-protect="none" style:print-content="true" style:diagonal-bl-tr="none" style:diagonal-tl-br="none" fo:border="0.06pt solid #000000" fo:padding="0.071cm" style:rotation-align="none"/>
    </style:style>
    <style:style style:name="ce38" style:family="table-cell" style:parent-style-name="Euro" style:data-style-name="N0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0.99pt solid #000000" style:rotation-angle="0" style:rotation-align="none" style:shrink-to-fit="false" fo:border-top="0.99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Euro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40" style:family="table-cell" style:parent-style-name="Euro">
      <style:table-cell-properties style:glyph-orientation-vertical="0" fo:background-color="#ccffff" style:cell-protect="none" style:print-content="true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1" style:family="table-cell" style:parent-style-name="Default">
      <style:table-cell-properties style:cell-protect="protected" style:print-content="true" style:diagonal-bl-tr="none" style:diagonal-tl-br="none" fo:border="none" fo:padding="0.071cm" style:rotation-align="none"/>
    </style:style>
    <style:style style:name="ce42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4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4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969696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/>
    </style:style>
    <style:style style:name="T1" style:family="text">
      <style:text-properties fo:color="#969696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969696" style:font-name="Arial" fo:font-size="10pt" fo:font-weight="bold" style:text-underline-style="none" style:text-underline-color="font-color" style:text-line-through-type="none" fo:font-style="italic" style:text-outline="false" fo:text-shadow="none" style:text-position="0% 100%" style:font-name-complex="Arial" style:font-size-asian="10pt" style:font-size-complex="10pt" style:font-weight-asian="bold" style:font-weight-complex="bold" style:font-style-asian="italic" style:font-style-complex="italic"/>
    </style:style>
    <style:style style:name="T3" style:family="text">
      <style:text-properties fo:color="#969696" style:font-name="Arial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0pt" style:font-size-complex="10pt" style:font-weight-asian="bold" style:font-weight-complex="bold" style:font-style-asian="normal" style:font-style-complex="normal"/>
    </style:style>
    <style:style style:name="T4" style:family="text">
      <style:text-properties style:use-window-font-color="true" style:font-name="Arial" fo:font-size="10pt" fo:font-weight="bold" style:text-underline-style="none" style:text-underline-color="font-color" style:text-line-through-type="none" fo:font-style="italic" style:text-outline="false" fo:text-shadow="none" style:text-position="0% 100%" style:font-name-complex="Arial" style:font-size-asian="10pt" style:font-size-complex="10pt" style:font-weight-asian="bold" style:font-weight-complex="bold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condition="of:cell-content-is-whole-number() and cell-content-is-between(1900,5000)" table:allow-empty-cell="true" table:base-cell-address="Totali.A2">
          <table:error-message table:message-type="stop" table:display="true"/>
        </table:content-validation>
        <table:content-validation table:name="val2" table:condition="of:cell-content-is-in-list(elenco)" table:allow-empty-cell="false" table:display-list="unsorted" table:base-cell-address="dati.D4">
          <table:error-message table:message-type="stop" table:display="true"/>
        </table:content-validation>
      </table:content-validations>
      <table:table table:name="Totali" table:style-name="ta1" table:protected="true" table:print-ranges="Totali.A1:Totali.N27">
        <loext:table-protection loext:select-unprotected-cells="true"/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2" table:number-columns-repeated="11" table:default-cell-style-name="ce3"/>
        <table:table-column table:style-name="co4" table:number-columns-repeated="50" table:default-cell-style-name="Default"/>
        <table:table-row table:style-name="ro1">
          <table:table-cell table:style-name="ce1" office:value-type="string" calcext:value-type="string">
            <text:p>ANNO</text:p>
          </table:table-cell>
          <table:table-cell table:number-columns-repeated="63"/>
        </table:table-row>
        <table:table-row table:style-name="ro2">
          <table:table-cell table:style-name="ce2" table:content-validation-name="val1" office:value-type="float" office:value="2020" calcext:value-type="float">
            <text:p>2020</text:p>
          </table:table-cell>
          <table:table-cell table:style-name="ce9" table:formula="of:=DATE([.$A$2];1;1)" office:value-type="date" office:date-value="2020-01-01" calcext:value-type="date">
            <text:p>gennaio</text:p>
          </table:table-cell>
          <table:table-cell table:style-name="ce9" table:formula="of:=DATE([.$A$2];2;1)" office:value-type="date" office:date-value="2020-02-01" calcext:value-type="date">
            <text:p>febbraio</text:p>
          </table:table-cell>
          <table:table-cell table:style-name="ce9" table:formula="of:=DATE([.$A$2];3;1)" office:value-type="date" office:date-value="2020-03-01" calcext:value-type="date">
            <text:p>marzo</text:p>
          </table:table-cell>
          <table:table-cell table:style-name="ce9" table:formula="of:=DATE([.$A$2];4;1)" office:value-type="date" office:date-value="2020-04-01" calcext:value-type="date">
            <text:p>aprile</text:p>
          </table:table-cell>
          <table:table-cell table:style-name="ce9" table:formula="of:=DATE([.$A$2];5;1)" office:value-type="date" office:date-value="2020-05-01" calcext:value-type="date">
            <text:p>maggio</text:p>
          </table:table-cell>
          <table:table-cell table:style-name="ce9" table:formula="of:=DATE([.$A$2];6;1)" office:value-type="date" office:date-value="2020-06-01" calcext:value-type="date">
            <text:p>giugno</text:p>
          </table:table-cell>
          <table:table-cell table:style-name="ce9" table:formula="of:=DATE([.$A$2];7;1)" office:value-type="date" office:date-value="2020-07-01" calcext:value-type="date">
            <text:p>luglio</text:p>
          </table:table-cell>
          <table:table-cell table:style-name="ce9" table:formula="of:=DATE([.$A$2];8;1)" office:value-type="date" office:date-value="2020-08-01" calcext:value-type="date">
            <text:p>agosto</text:p>
          </table:table-cell>
          <table:table-cell table:style-name="ce9" table:formula="of:=DATE([.$A$2];9;1)" office:value-type="date" office:date-value="2020-09-01" calcext:value-type="date">
            <text:p>settembre</text:p>
          </table:table-cell>
          <table:table-cell table:style-name="ce9" table:formula="of:=DATE([.$A$2];10;1)" office:value-type="date" office:date-value="2020-10-01" calcext:value-type="date">
            <text:p>ottobre</text:p>
          </table:table-cell>
          <table:table-cell table:style-name="ce9" table:formula="of:=DATE([.$A$2];11;1)" office:value-type="date" office:date-value="2020-11-01" calcext:value-type="date">
            <text:p>novembre</text:p>
          </table:table-cell>
          <table:table-cell table:style-name="ce9" table:formula="of:=DATE([.$A$2];12;1)" office:value-type="date" office:date-value="2020-12-01" calcext:value-type="date">
            <text:p>dicembre</text:p>
          </table:table-cell>
          <table:table-cell table:style-name="ce21" office:value-type="string" calcext:value-type="string">
            <text:p>TOTALI</text:p>
          </table:table-cell>
          <table:table-cell table:style-name="ce1" table:number-columns-repeated="50"/>
        </table:table-row>
        <table:table-row table:style-name="ro1">
          <table:table-cell office:value-type="string" calcext:value-type="string">
            <text:p>acquedotto</text:p>
          </table:table-cell>
          <table:table-cell table:style-name="ce10" table:formula="of:=SUMIFS([$dati.$C$4:.$C$1000];[$dati.$D$4:.$D$1000];[.$A3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3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3:.M3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alimentari</text:p>
          </table:table-cell>
          <table:table-cell table:style-name="ce10" table:formula="of:=SUMIFS([$dati.$C$4:.$C$1000];[$dati.$D$4:.$D$1000];[.$A4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4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4:.M4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auto</text:p>
          </table:table-cell>
          <table:table-cell table:style-name="ce10" table:formula="of:=SUMIFS([$dati.$C$4:.$C$1000];[$dati.$D$4:.$D$1000];[.$A5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5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5:.M5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bar</text:p>
          </table:table-cell>
          <table:table-cell table:style-name="ce10" table:formula="of:=SUMIFS([$dati.$C$4:.$C$1000];[$dati.$D$4:.$D$1000];[.$A6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6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6:.M6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casa</text:p>
          </table:table-cell>
          <table:table-cell table:style-name="ce10" table:formula="of:=SUMIFS([$dati.$C$4:.$C$1000];[$dati.$D$4:.$D$1000];[.$A7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7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7:.M7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cultura</text:p>
          </table:table-cell>
          <table:table-cell table:style-name="ce10" table:formula="of:=SUMIFS([$dati.$C$4:.$C$1000];[$dati.$D$4:.$D$1000];[.$A8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8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8:.M8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4" office:value-type="string" calcext:value-type="string">
            <text:p>elettricità</text:p>
          </table:table-cell>
          <table:table-cell table:style-name="ce10" table:formula="of:=SUMIFS([$dati.$C$4:.$C$1000];[$dati.$D$4:.$D$1000];[.$A9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9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9:.M9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gas</text:p>
          </table:table-cell>
          <table:table-cell table:style-name="ce10" table:formula="of:=SUMIFS([$dati.$C$4:.$C$1000];[$dati.$D$4:.$D$1000];[.$A10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0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0:.M10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offerte</text:p>
          </table:table-cell>
          <table:table-cell table:style-name="ce10" table:formula="of:=SUMIFS([$dati.$C$4:.$C$1000];[$dati.$D$4:.$D$1000];[.$A11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1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1:.M11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regali</text:p>
          </table:table-cell>
          <table:table-cell table:style-name="ce10" table:formula="of:=SUMIFS([$dati.$C$4:.$C$1000];[$dati.$D$4:.$D$1000];[.$A12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2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2:.M12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ristoranti</text:p>
          </table:table-cell>
          <table:table-cell table:style-name="ce10" table:formula="of:=SUMIFS([$dati.$C$4:.$C$1000];[$dati.$D$4:.$D$1000];[.$A13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3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3:.M13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salute</text:p>
          </table:table-cell>
          <table:table-cell table:style-name="ce10" table:formula="of:=SUMIFS([$dati.$C$4:.$C$1000];[$dati.$D$4:.$D$1000];[.$A14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4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4:.M14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tasse varie</text:p>
          </table:table-cell>
          <table:table-cell table:style-name="ce10" table:formula="of:=SUMIFS([$dati.$C$4:.$C$1000];[$dati.$D$4:.$D$1000];[.$A15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5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5:.M15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table:style-name="ce4" office:value-type="string" calcext:value-type="string">
            <text:p>telefono</text:p>
          </table:table-cell>
          <table:table-cell table:style-name="ce10" table:formula="of:=SUMIFS([$dati.$C$4:.$C$1000];[$dati.$D$4:.$D$1000];[.$A16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6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6:.M16])" office:value-type="currency" office:currency="EUR" office:value="0" calcext:value-type="currency">
            <text:p>€ - </text:p>
          </table:table-cell>
          <table:table-cell table:style-name="ce4" table:number-columns-repeated="50"/>
        </table:table-row>
        <table:table-row table:style-name="ro1">
          <table:table-cell office:value-type="string" calcext:value-type="string">
            <text:p>viaggi</text:p>
          </table:table-cell>
          <table:table-cell table:style-name="ce10" table:formula="of:=SUMIFS([$dati.$C$4:.$C$1000];[$dati.$D$4:.$D$1000];[.$A17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17];[$dati.$E$4:.$E$1000];MONTH([.M$2]))" office:value-type="currency" office:currency="EUR" office:value="0" calcext:value-type="currency">
            <text:p>€ - </text:p>
          </table:table-cell>
          <table:table-cell table:style-name="ce22" table:formula="of:=SUM([.B17:.M17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5" office:value-type="string" calcext:value-type="string">
            <text:p>varie</text:p>
          </table:table-cell>
          <table:table-cell table:style-name="ce11" table:formula="of:=SUMIFS([$dati.$C$4:.$C$1000];[$dati.$D$4:.$D$1000];[.$A18];[$dati.$E$4:.$E$1000];MONTH([.B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C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D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E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F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G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H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I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J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K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18];[$dati.$E$4:.$E$1000];MONTH([.L$2]))" office:value-type="currency" office:currency="EUR" office:value="0" calcext:value-type="currency">
            <text:p>€ - </text:p>
          </table:table-cell>
          <table:table-cell table:style-name="ce20" table:formula="of:=SUMIFS([$dati.$C$4:.$C$1000];[$dati.$D$4:.$D$1000];[.$A18];[$dati.$E$4:.$E$1000];MONTH([.M$2]))" office:value-type="currency" office:currency="EUR" office:value="0" calcext:value-type="currency">
            <text:p>€ - </text:p>
          </table:table-cell>
          <table:table-cell table:style-name="ce23" table:formula="of:=SUM([.B18:.M18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6" office:value-type="string" calcext:value-type="string">
            <text:p>tot spese</text:p>
          </table:table-cell>
          <table:table-cell table:style-name="ce12" table:formula="of:=SUM([.B3:.B18])" office:value-type="currency" office:currency="EUR" office:value="0" calcext:value-type="currency">
            <text:p>€ - </text:p>
          </table:table-cell>
          <table:table-cell table:style-name="ce12" table:formula="of:=SUM([.C3:.C18])" office:value-type="currency" office:currency="EUR" office:value="0" calcext:value-type="currency">
            <text:p>€ - </text:p>
          </table:table-cell>
          <table:table-cell table:style-name="ce12" table:formula="of:=SUM([.D3:.D18])" office:value-type="currency" office:currency="EUR" office:value="0" calcext:value-type="currency">
            <text:p>€ - </text:p>
          </table:table-cell>
          <table:table-cell table:style-name="ce12" table:formula="of:=SUM([.E3:.E18])" office:value-type="currency" office:currency="EUR" office:value="0" calcext:value-type="currency">
            <text:p>€ - </text:p>
          </table:table-cell>
          <table:table-cell table:style-name="ce12" table:formula="of:=SUM([.F3:.F18])" office:value-type="currency" office:currency="EUR" office:value="0" calcext:value-type="currency">
            <text:p>€ - </text:p>
          </table:table-cell>
          <table:table-cell table:style-name="ce12" table:formula="of:=SUM([.G3:.G18])" office:value-type="currency" office:currency="EUR" office:value="0" calcext:value-type="currency">
            <text:p>€ - </text:p>
          </table:table-cell>
          <table:table-cell table:style-name="ce12" table:formula="of:=SUM([.H3:.H18])" office:value-type="currency" office:currency="EUR" office:value="0" calcext:value-type="currency">
            <text:p>€ - </text:p>
          </table:table-cell>
          <table:table-cell table:style-name="ce12" table:formula="of:=SUM([.I3:.I18])" office:value-type="currency" office:currency="EUR" office:value="0" calcext:value-type="currency">
            <text:p>€ - </text:p>
          </table:table-cell>
          <table:table-cell table:style-name="ce12" table:formula="of:=SUM([.J3:.J18])" office:value-type="currency" office:currency="EUR" office:value="0" calcext:value-type="currency">
            <text:p>€ - </text:p>
          </table:table-cell>
          <table:table-cell table:style-name="ce12" table:formula="of:=SUM([.K3:.K18])" office:value-type="currency" office:currency="EUR" office:value="0" calcext:value-type="currency">
            <text:p>€ - </text:p>
          </table:table-cell>
          <table:table-cell table:style-name="ce12" table:formula="of:=SUM([.L3:.L18])" office:value-type="currency" office:currency="EUR" office:value="0" calcext:value-type="currency">
            <text:p>€ - </text:p>
          </table:table-cell>
          <table:table-cell table:style-name="ce12" table:formula="of:=SUM([.M3:.M18])" office:value-type="currency" office:currency="EUR" office:value="0" calcext:value-type="currency">
            <text:p>€ - </text:p>
          </table:table-cell>
          <table:table-cell table:style-name="ce22" table:formula="of:=SUM([.B19:.M19])" office:value-type="currency" office:currency="EUR" office:value="0" calcext:value-type="currency">
            <text:p>€ - </text:p>
          </table:table-cell>
          <table:table-cell table:style-name="ce6" table:number-columns-repeated="50"/>
        </table:table-row>
        <table:table-row table:style-name="ro1">
          <table:table-cell/>
          <table:table-cell table:style-name="ce10" table:number-columns-repeated="12"/>
          <table:table-cell table:style-name="ce22"/>
          <table:table-cell table:number-columns-repeated="50"/>
        </table:table-row>
        <table:table-row table:style-name="ro1">
          <table:table-cell office:value-type="string" calcext:value-type="string">
            <text:p>stipendio 1</text:p>
          </table:table-cell>
          <table:table-cell table:style-name="ce10" table:formula="of:=SUMIFS([$dati.$C$4:.$C$1000];[$dati.$D$4:.$D$1000];[.$A21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1];[$dati.$E$4:.$E$1000];MONTH([.M$2]))" office:value-type="currency" office:currency="EUR" office:value="0" calcext:value-type="currency">
            <text:p>€ - </text:p>
          </table:table-cell>
          <table:table-cell table:style-name="ce24" table:formula="of:=SUM([.B21:.M21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stipendio 2</text:p>
          </table:table-cell>
          <table:table-cell table:style-name="ce10" table:formula="of:=SUMIFS([$dati.$C$4:.$C$1000];[$dati.$D$4:.$D$1000];[.$A22];[$dati.$E$4:.$E$1000];MONTH([.B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C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D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E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F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G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H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I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J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K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L$2]))" office:value-type="currency" office:currency="EUR" office:value="0" calcext:value-type="currency">
            <text:p>€ - </text:p>
          </table:table-cell>
          <table:table-cell table:style-name="ce10" table:formula="of:=SUMIFS([$dati.$C$4:.$C$1000];[$dati.$D$4:.$D$1000];[.$A22];[$dati.$E$4:.$E$1000];MONTH([.M$2]))" office:value-type="currency" office:currency="EUR" office:value="0" calcext:value-type="currency">
            <text:p>€ - </text:p>
          </table:table-cell>
          <table:table-cell table:style-name="ce24" table:formula="of:=SUM([.B22:.M22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5" office:value-type="string" calcext:value-type="string">
            <text:p>entrate varie</text:p>
          </table:table-cell>
          <table:table-cell table:style-name="ce11" table:formula="of:=SUMIFS([$dati.$C$4:.$C$1000];[$dati.$D$4:.$D$1000];[.$A23];[$dati.$E$4:.$E$1000];MONTH([.B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C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D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E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F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G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H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I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J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K$2]))" office:value-type="currency" office:currency="EUR" office:value="0" calcext:value-type="currency">
            <text:p>€ - </text:p>
          </table:table-cell>
          <table:table-cell table:style-name="ce11" table:formula="of:=SUMIFS([$dati.$C$4:.$C$1000];[$dati.$D$4:.$D$1000];[.$A23];[$dati.$E$4:.$E$1000];MONTH([.L$2]))" office:value-type="currency" office:currency="EUR" office:value="0" calcext:value-type="currency">
            <text:p>€ - </text:p>
          </table:table-cell>
          <table:table-cell table:style-name="ce20" table:formula="of:=SUMIFS([$dati.$C$4:.$C$1000];[$dati.$D$4:.$D$1000];[.$A23];[$dati.$E$4:.$E$1000];MONTH([.M$2]))" office:value-type="currency" office:currency="EUR" office:value="0" calcext:value-type="currency">
            <text:p>€ - </text:p>
          </table:table-cell>
          <table:table-cell table:style-name="ce25" table:formula="of:=SUM([.B23:.M23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office:value-type="string" calcext:value-type="string">
            <text:p>tot entrate</text:p>
          </table:table-cell>
          <table:table-cell table:style-name="ce13" table:formula="of:=SUM([.B21:.B23])" office:value-type="currency" office:currency="EUR" office:value="0" calcext:value-type="currency">
            <text:p>€ - </text:p>
          </table:table-cell>
          <table:table-cell table:style-name="ce13" table:formula="of:=SUM([.C21:.C23])" office:value-type="currency" office:currency="EUR" office:value="0" calcext:value-type="currency">
            <text:p>€ - </text:p>
          </table:table-cell>
          <table:table-cell table:style-name="ce13" table:formula="of:=SUM([.D21:.D23])" office:value-type="currency" office:currency="EUR" office:value="0" calcext:value-type="currency">
            <text:p>€ - </text:p>
          </table:table-cell>
          <table:table-cell table:style-name="ce13" table:formula="of:=SUM([.E21:.E23])" office:value-type="currency" office:currency="EUR" office:value="0" calcext:value-type="currency">
            <text:p>€ - </text:p>
          </table:table-cell>
          <table:table-cell table:style-name="ce13" table:formula="of:=SUM([.F21:.F23])" office:value-type="currency" office:currency="EUR" office:value="0" calcext:value-type="currency">
            <text:p>€ - </text:p>
          </table:table-cell>
          <table:table-cell table:style-name="ce13" table:formula="of:=SUM([.G21:.G23])" office:value-type="currency" office:currency="EUR" office:value="0" calcext:value-type="currency">
            <text:p>€ - </text:p>
          </table:table-cell>
          <table:table-cell table:style-name="ce13" table:formula="of:=SUM([.H21:.H23])" office:value-type="currency" office:currency="EUR" office:value="0" calcext:value-type="currency">
            <text:p>€ - </text:p>
          </table:table-cell>
          <table:table-cell table:style-name="ce13" table:formula="of:=SUM([.I21:.I23])" office:value-type="currency" office:currency="EUR" office:value="0" calcext:value-type="currency">
            <text:p>€ - </text:p>
          </table:table-cell>
          <table:table-cell table:style-name="ce13" table:formula="of:=SUM([.J21:.J23])" office:value-type="currency" office:currency="EUR" office:value="0" calcext:value-type="currency">
            <text:p>€ - </text:p>
          </table:table-cell>
          <table:table-cell table:style-name="ce13" table:formula="of:=SUM([.K21:.K23])" office:value-type="currency" office:currency="EUR" office:value="0" calcext:value-type="currency">
            <text:p>€ - </text:p>
          </table:table-cell>
          <table:table-cell table:style-name="ce13" table:formula="of:=SUM([.L21:.L23])" office:value-type="currency" office:currency="EUR" office:value="0" calcext:value-type="currency">
            <text:p>€ - </text:p>
          </table:table-cell>
          <table:table-cell table:style-name="ce13" table:formula="of:=SUM([.M21:.M23])" office:value-type="currency" office:currency="EUR" office:value="0" calcext:value-type="currency">
            <text:p>€ - </text:p>
          </table:table-cell>
          <table:table-cell table:style-name="ce26" table:formula="of:=SUM([.B24:.M24])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number-columns-repeated="13"/>
          <table:table-cell table:style-name="ce27"/>
          <table:table-cell table:number-columns-repeated="50"/>
        </table:table-row>
        <table:table-row table:style-name="ro3">
          <table:table-cell table:style-name="ce7" office:value-type="string" office:string-value="differenza" calcext:value-type="string">
            <text:p><text:s/>differenza </text:p>
          </table:table-cell>
          <table:table-cell table:style-name="ce14" table:formula="of:=[.B24]-[.B19]" office:value-type="currency" office:currency="EUR" office:value="0" calcext:value-type="currency">
            <text:p>€ - </text:p>
          </table:table-cell>
          <table:table-cell table:style-name="ce14" table:formula="of:=[.C24]-[.C19]" office:value-type="currency" office:currency="EUR" office:value="0" calcext:value-type="currency">
            <text:p>€ - </text:p>
          </table:table-cell>
          <table:table-cell table:style-name="ce14" table:formula="of:=[.D24]-[.D19]" office:value-type="currency" office:currency="EUR" office:value="0" calcext:value-type="currency">
            <text:p>€ - </text:p>
          </table:table-cell>
          <table:table-cell table:style-name="ce14" table:formula="of:=[.E24]-[.E19]" office:value-type="currency" office:currency="EUR" office:value="0" calcext:value-type="currency">
            <text:p>€ - </text:p>
          </table:table-cell>
          <table:table-cell table:style-name="ce14" table:formula="of:=[.F24]-[.F19]" office:value-type="currency" office:currency="EUR" office:value="0" calcext:value-type="currency">
            <text:p>€ - </text:p>
          </table:table-cell>
          <table:table-cell table:style-name="ce14" table:formula="of:=[.G24]-[.G19]" office:value-type="currency" office:currency="EUR" office:value="0" calcext:value-type="currency">
            <text:p>€ - </text:p>
          </table:table-cell>
          <table:table-cell table:style-name="ce14" table:formula="of:=[.H24]-[.H19]" office:value-type="currency" office:currency="EUR" office:value="0" calcext:value-type="currency">
            <text:p>€ - </text:p>
          </table:table-cell>
          <table:table-cell table:style-name="ce14" table:formula="of:=[.I24]-[.I19]" office:value-type="currency" office:currency="EUR" office:value="0" calcext:value-type="currency">
            <text:p>€ - </text:p>
          </table:table-cell>
          <table:table-cell table:style-name="ce14" table:formula="of:=[.J24]-[.J19]" office:value-type="currency" office:currency="EUR" office:value="0" calcext:value-type="currency">
            <text:p>€ - </text:p>
          </table:table-cell>
          <table:table-cell table:style-name="ce14" table:formula="of:=[.K24]-[.K19]" office:value-type="currency" office:currency="EUR" office:value="0" calcext:value-type="currency">
            <text:p>€ - </text:p>
          </table:table-cell>
          <table:table-cell table:style-name="ce14" table:formula="of:=[.L24]-[.L19]" office:value-type="currency" office:currency="EUR" office:value="0" calcext:value-type="currency">
            <text:p>€ - </text:p>
          </table:table-cell>
          <table:table-cell table:style-name="ce14" table:formula="of:=[.M24]-[.M19]" office:value-type="currency" office:currency="EUR" office:value="0" calcext:value-type="currency">
            <text:p>€ - </text:p>
          </table:table-cell>
          <table:table-cell table:style-name="ce28" table:formula="of:=[.N24]-[.N19]" office:value-type="currency" office:currency="EUR" office:value="0" calcext:value-type="currency">
            <text:p>€ - </text:p>
          </table:table-cell>
          <table:table-cell table:number-columns-repeated="50"/>
        </table:table-row>
        <table:table-row table:style-name="ro1">
          <table:table-cell table:style-name="ce8" table:number-columns-repeated="14"/>
          <table:table-cell table:number-columns-repeated="50"/>
        </table:table-row>
        <table:table-row table:style-name="ro1">
          <table:table-cell table:number-columns-repeated="64"/>
        </table:table-row>
        <table:table-row table:style-name="ro1">
          <table:table-cell/>
          <table:table-cell table:style-name="ce15" office:value-type="string" calcext:value-type="string">
            <text:p>In questo foglio non vengono inseriti dati ad eccezione della cella A2 (l'anno)</text:p>
          </table:table-cell>
          <table:table-cell table:number-columns-repeated="62"/>
        </table:table-row>
        <table:table-row table:style-name="ro1">
          <table:table-cell/>
          <table:table-cell table:style-name="ce16" office:value-type="string" calcext:value-type="string">
            <text:p>INSERISCI I DATI SOLO NELLE CELLE COLORATE COME QUESTO SFONDO</text:p>
          </table:table-cell>
          <table:table-cell table:style-name="ce18" table:number-columns-repeated="5"/>
          <table:table-cell table:number-columns-repeated="2"/>
          <table:table-cell table:style-name="ce61" office:value-type="string" calcext:value-type="string" table:number-columns-spanned="5" table:number-rows-spanned="3">
            <text:p>creato da Gianni Crestani</text:p>
            <text:p><text:span text:style-name="T1">www.pcdazero.it</text:span></text:p>
          </table:table-cell>
          <table:covered-table-cell table:number-columns-repeated="4" table:style-name="ce61"/>
          <table:table-cell table:number-columns-repeated="50"/>
        </table:table-row>
        <table:table-row table:style-name="ro1">
          <table:table-cell/>
          <table:table-cell table:style-name="ce16" office:value-type="string" calcext:value-type="string">
            <text:p>VEDI I FOGLIO SUCCESSIVO</text:p>
          </table:table-cell>
          <table:table-cell table:style-name="ce18" table:number-columns-repeated="5"/>
          <table:table-cell table:number-columns-repeated="2"/>
          <table:covered-table-cell table:number-columns-repeated="5" table:style-name="ce61"/>
          <table:table-cell table:number-columns-repeated="50"/>
        </table:table-row>
        <table:table-row table:style-name="ro1">
          <table:table-cell/>
          <table:table-cell table:style-name="ce17" office:value-type="string" calcext:value-type="string">
            <text:p>È possibile rimuovere la protezione dei Fogli e modificare il programma a piacimento </text:p>
          </table:table-cell>
          <table:table-cell table:number-columns-repeated="7"/>
          <table:covered-table-cell table:number-columns-repeated="5" table:style-name="ce61"/>
          <table:table-cell table:number-columns-repeated="50"/>
        </table:table-row>
        <table:table-row table:style-name="ro1">
          <table:table-cell/>
          <table:table-cell office:value-type="string" calcext:value-type="string">
            <text:p>Per rimuovere la protezione dei fogli:</text:p>
          </table:table-cell>
          <table:table-cell table:number-columns-repeated="62"/>
        </table:table-row>
        <table:table-row table:style-name="ro1">
          <table:table-cell/>
          <table:table-cell office:value-type="string" calcext:value-type="string">
            <text:p>Per Excel 2007/2010: Clicca sulla scheda "Revisione" - Clicca su "Rimuovi protezione foglio"</text:p>
          </table:table-cell>
          <table:table-cell table:number-columns-repeated="62"/>
        </table:table-row>
        <table:table-row table:style-name="ro1">
          <table:table-cell/>
          <table:table-cell office:value-type="string" calcext:value-type="string">
            <text:p>Per Excel 2003: Clicca su "Protezione" dal menu Strumenti - Clicca su "Rimuovi protezione foglio".</text:p>
          </table:table-cell>
          <table:table-cell table:number-columns-repeated="62"/>
        </table:table-row>
        <table:table-row table:style-name="ro1" table:number-rows-repeated="1048540">
          <table:table-cell table:number-columns-repeated="64"/>
        </table:table-row>
        <table:table-row table:style-name="ro1">
          <table:table-cell table:number-columns-repeated="64"/>
        </table:table-row>
        <table:named-expressions>
          <table:named-range table:name="Excel_BuiltIn_Print_Area" table:base-cell-address="$Totali.$A$1" table:cell-range-address="$Totali.$A$1:.$N$27" table:range-usable-as="print-range"/>
          <table:named-range table:name="Z_F5ADCD92_CA49_4C01_BB68_F4A718FDDA0E__wvu_PrintArea" table:base-cell-address="$Totali.$A$1" table:cell-range-address="$Totali.$A$1:.$N$27"/>
        </table:named-expressions>
      </table:table>
      <table:table table:name="dati" table:style-name="ta2" table:protected="true">
        <loext:table-protection loext:select-unprotected-cells="true"/>
        <office:forms form:automatic-focus="false" form:apply-design-mode="false"/>
        <table:table-column table:style-name="co5" table:default-cell-style-name="ce29"/>
        <table:table-column table:style-name="co6" table:default-cell-style-name="ce33"/>
        <table:table-column table:style-name="co7" table:default-cell-style-name="ce12"/>
        <table:table-column table:style-name="co8" table:default-cell-style-name="ce33"/>
        <table:table-column table:style-name="co9" table:number-columns-repeated="2" table:default-cell-style-name="ce42"/>
        <table:table-column table:style-name="co10" table:default-cell-style-name="ce33"/>
        <table:table-column table:style-name="co11" table:number-columns-repeated="250" table:default-cell-style-name="ce33"/>
        <table:table-row table:style-name="ro4">
          <table:table-cell table:number-columns-repeated="6"/>
          <table:table-cell table:style-name="ce87" office:value-type="string" calcext:value-type="string" table:number-columns-spanned="1" table:number-rows-spanned="2">
            <text:p>creato da <text:span text:style-name="T2">Gianni Crestani</text:span></text:p>
            <text:p><text:span text:style-name="T3">www.pcdazero.it</text:span></text:p>
          </table:table-cell>
          <table:table-cell table:number-columns-repeated="250"/>
        </table:table-row>
        <table:table-row table:style-name="ro1">
          <table:table-cell table:style-name="ce30"/>
          <table:table-cell table:style-name="ce34" office:value-type="string" calcext:value-type="string">
            <text:p>ANNO</text:p>
          </table:table-cell>
          <table:table-cell table:style-name="ce38" table:formula="of:=[$Totali.A2]" office:value-type="float" office:value="2020" calcext:value-type="float">
            <text:p>2020</text:p>
          </table:table-cell>
          <table:table-cell table:style-name="ce41"/>
          <table:table-cell table:number-columns-repeated="2"/>
          <table:covered-table-cell table:style-name="ce87"/>
          <table:table-cell table:number-columns-repeated="250"/>
        </table:table-row>
        <table:table-row table:style-name="ro1">
          <table:table-cell table:style-name="ce31" office:value-type="string" calcext:value-type="string">
            <text:p>data</text:p>
          </table:table-cell>
          <table:table-cell table:style-name="ce35" office:value-type="string" calcext:value-type="string">
            <text:p>descrizione</text:p>
          </table:table-cell>
          <table:table-cell table:style-name="ce39" office:value-type="string" calcext:value-type="string">
            <text:p>euro</text:p>
          </table:table-cell>
          <table:table-cell table:style-name="ce35" office:value-type="string" calcext:value-type="string">
            <text:p>categoria</text:p>
          </table:table-cell>
          <table:table-cell table:style-name="ce35" office:value-type="string" calcext:value-type="string">
            <text:p>mese</text:p>
          </table:table-cell>
          <table:table-cell table:number-columns-repeated="252"/>
        </table:table-row>
        <table:table-row table:style-name="ro1">
          <table:table-cell table:style-name="ce32"/>
          <table:table-cell table:style-name="ce78"/>
          <table:table-cell table:style-name="ce40"/>
          <table:table-cell table:style-name="ce78" table:content-validation-name="val2"/>
          <table:table-cell table:style-name="ce43" table:formula="of:=IF([.A4]=&quot;&quot;;&quot;&quot;;(MONTH([.A4])))">
            <text:p/>
          </table:table-cell>
          <table:table-cell table:style-name="ce44"/>
          <table:table-cell table:style-name="ce46" office:value-type="string" calcext:value-type="string">
            <text:p>Scegli la categoria ad ogni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8"/>
          <table:table-cell table:style-name="ce40"/>
          <table:table-cell table:style-name="ce78" table:content-validation-name="val2"/>
          <table:table-cell table:style-name="ce43" table:formula="of:=IF([.A5]=&quot;&quot;;&quot;&quot;;(MONTH([.A5])))">
            <text:p/>
          </table:table-cell>
          <table:table-cell table:style-name="ce44"/>
          <table:table-cell table:style-name="ce46" office:value-type="string" calcext:value-type="string">
            <text:p>riga, altrimenti l'importo non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9" table:content-validation-name="val2"/>
          <table:table-cell table:style-name="ce43" table:formula="of:=IF([.A6]=&quot;&quot;;&quot;&quot;;(MONTH([.A6])))">
            <text:p/>
          </table:table-cell>
          <table:table-cell table:style-name="ce44"/>
          <table:table-cell table:style-name="ce46" office:value-type="string" calcext:value-type="string">
            <text:p>viene sommato al Foglio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]=&quot;&quot;;&quot;&quot;;(MONTH([.A7])))">
            <text:p/>
          </table:table-cell>
          <table:table-cell table:style-name="ce44"/>
          <table:table-cell table:style-name="ce46" office:value-type="string" calcext:value-type="string">
            <text:p>dei <text:span text:style-name="T4">Totali</text:span>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]=&quot;&quot;;&quot;&quot;;(MONTH([.A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]=&quot;&quot;;&quot;&quot;;(MONTH([.A9])))">
            <text:p/>
          </table:table-cell>
          <table:table-cell table:style-name="ce44"/>
          <table:table-cell table:style-name="ce46" office:value-type="string" calcext:value-type="string">
            <text:p>Le date non necessariamente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]=&quot;&quot;;&quot;&quot;;(MONTH([.A10])))">
            <text:p/>
          </table:table-cell>
          <table:table-cell table:style-name="ce44"/>
          <table:table-cell table:style-name="ce46" office:value-type="string" calcext:value-type="string">
            <text:p>devono essere ordinate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]=&quot;&quot;;&quot;&quot;;(MONTH([.A11])))">
            <text:p/>
          </table:table-cell>
          <table:table-cell table:style-name="ce44"/>
          <table:table-cell table:style-name="ce46" office:value-type="string" calcext:value-type="string">
            <text:p>cronologicamente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]=&quot;&quot;;&quot;&quot;;(MONTH([.A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]=&quot;&quot;;&quot;&quot;;(MONTH([.A13])))">
            <text:p/>
          </table:table-cell>
          <table:table-cell table:style-name="ce44"/>
          <table:table-cell table:style-name="ce46" office:value-type="string" calcext:value-type="string">
            <text:p>Si possono inserire righe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]=&quot;&quot;;&quot;&quot;;(MONTH([.A14])))">
            <text:p/>
          </table:table-cell>
          <table:table-cell table:style-name="ce44"/>
          <table:table-cell table:style-name="ce46" office:value-type="string" calcext:value-type="string">
            <text:p>ma nelle righe inserite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]=&quot;&quot;;&quot;&quot;;(MONTH([.A15])))">
            <text:p/>
          </table:table-cell>
          <table:table-cell table:style-name="ce44"/>
          <table:table-cell table:style-name="ce46" office:value-type="string" calcext:value-type="string">
            <text:p>devi ricopiare la formula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]=&quot;&quot;;&quot;&quot;;(MONTH([.A16])))">
            <text:p/>
          </table:table-cell>
          <table:table-cell table:style-name="ce44"/>
          <table:table-cell table:style-name="ce46" office:value-type="string" calcext:value-type="string">
            <text:p>nella colonna E</text:p>
          </table:table-cell>
          <table:table-cell table:number-columns-repeated="250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]=&quot;&quot;;&quot;&quot;;(MONTH([.A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]=&quot;&quot;;&quot;&quot;;(MONTH([.A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]=&quot;&quot;;&quot;&quot;;(MONTH([.A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]=&quot;&quot;;&quot;&quot;;(MONTH([.A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]=&quot;&quot;;&quot;&quot;;(MONTH([.A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]=&quot;&quot;;&quot;&quot;;(MONTH([.A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]=&quot;&quot;;&quot;&quot;;(MONTH([.A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]=&quot;&quot;;&quot;&quot;;(MONTH([.A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]=&quot;&quot;;&quot;&quot;;(MONTH([.A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]=&quot;&quot;;&quot;&quot;;(MONTH([.A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]=&quot;&quot;;&quot;&quot;;(MONTH([.A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]=&quot;&quot;;&quot;&quot;;(MONTH([.A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]=&quot;&quot;;&quot;&quot;;(MONTH([.A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]=&quot;&quot;;&quot;&quot;;(MONTH([.A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]=&quot;&quot;;&quot;&quot;;(MONTH([.A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]=&quot;&quot;;&quot;&quot;;(MONTH([.A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]=&quot;&quot;;&quot;&quot;;(MONTH([.A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]=&quot;&quot;;&quot;&quot;;(MONTH([.A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]=&quot;&quot;;&quot;&quot;;(MONTH([.A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]=&quot;&quot;;&quot;&quot;;(MONTH([.A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]=&quot;&quot;;&quot;&quot;;(MONTH([.A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]=&quot;&quot;;&quot;&quot;;(MONTH([.A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]=&quot;&quot;;&quot;&quot;;(MONTH([.A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]=&quot;&quot;;&quot;&quot;;(MONTH([.A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]=&quot;&quot;;&quot;&quot;;(MONTH([.A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]=&quot;&quot;;&quot;&quot;;(MONTH([.A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]=&quot;&quot;;&quot;&quot;;(MONTH([.A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]=&quot;&quot;;&quot;&quot;;(MONTH([.A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]=&quot;&quot;;&quot;&quot;;(MONTH([.A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]=&quot;&quot;;&quot;&quot;;(MONTH([.A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]=&quot;&quot;;&quot;&quot;;(MONTH([.A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]=&quot;&quot;;&quot;&quot;;(MONTH([.A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]=&quot;&quot;;&quot;&quot;;(MONTH([.A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]=&quot;&quot;;&quot;&quot;;(MONTH([.A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]=&quot;&quot;;&quot;&quot;;(MONTH([.A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]=&quot;&quot;;&quot;&quot;;(MONTH([.A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]=&quot;&quot;;&quot;&quot;;(MONTH([.A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]=&quot;&quot;;&quot;&quot;;(MONTH([.A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]=&quot;&quot;;&quot;&quot;;(MONTH([.A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]=&quot;&quot;;&quot;&quot;;(MONTH([.A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]=&quot;&quot;;&quot;&quot;;(MONTH([.A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]=&quot;&quot;;&quot;&quot;;(MONTH([.A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]=&quot;&quot;;&quot;&quot;;(MONTH([.A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]=&quot;&quot;;&quot;&quot;;(MONTH([.A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]=&quot;&quot;;&quot;&quot;;(MONTH([.A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]=&quot;&quot;;&quot;&quot;;(MONTH([.A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]=&quot;&quot;;&quot;&quot;;(MONTH([.A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]=&quot;&quot;;&quot;&quot;;(MONTH([.A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]=&quot;&quot;;&quot;&quot;;(MONTH([.A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]=&quot;&quot;;&quot;&quot;;(MONTH([.A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]=&quot;&quot;;&quot;&quot;;(MONTH([.A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]=&quot;&quot;;&quot;&quot;;(MONTH([.A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]=&quot;&quot;;&quot;&quot;;(MONTH([.A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]=&quot;&quot;;&quot;&quot;;(MONTH([.A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]=&quot;&quot;;&quot;&quot;;(MONTH([.A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]=&quot;&quot;;&quot;&quot;;(MONTH([.A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]=&quot;&quot;;&quot;&quot;;(MONTH([.A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]=&quot;&quot;;&quot;&quot;;(MONTH([.A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]=&quot;&quot;;&quot;&quot;;(MONTH([.A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]=&quot;&quot;;&quot;&quot;;(MONTH([.A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]=&quot;&quot;;&quot;&quot;;(MONTH([.A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]=&quot;&quot;;&quot;&quot;;(MONTH([.A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]=&quot;&quot;;&quot;&quot;;(MONTH([.A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]=&quot;&quot;;&quot;&quot;;(MONTH([.A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]=&quot;&quot;;&quot;&quot;;(MONTH([.A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]=&quot;&quot;;&quot;&quot;;(MONTH([.A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]=&quot;&quot;;&quot;&quot;;(MONTH([.A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]=&quot;&quot;;&quot;&quot;;(MONTH([.A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]=&quot;&quot;;&quot;&quot;;(MONTH([.A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]=&quot;&quot;;&quot;&quot;;(MONTH([.A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]=&quot;&quot;;&quot;&quot;;(MONTH([.A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]=&quot;&quot;;&quot;&quot;;(MONTH([.A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]=&quot;&quot;;&quot;&quot;;(MONTH([.A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]=&quot;&quot;;&quot;&quot;;(MONTH([.A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]=&quot;&quot;;&quot;&quot;;(MONTH([.A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]=&quot;&quot;;&quot;&quot;;(MONTH([.A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]=&quot;&quot;;&quot;&quot;;(MONTH([.A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]=&quot;&quot;;&quot;&quot;;(MONTH([.A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]=&quot;&quot;;&quot;&quot;;(MONTH([.A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]=&quot;&quot;;&quot;&quot;;(MONTH([.A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]=&quot;&quot;;&quot;&quot;;(MONTH([.A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]=&quot;&quot;;&quot;&quot;;(MONTH([.A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]=&quot;&quot;;&quot;&quot;;(MONTH([.A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0]=&quot;&quot;;&quot;&quot;;(MONTH([.A1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1]=&quot;&quot;;&quot;&quot;;(MONTH([.A1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2]=&quot;&quot;;&quot;&quot;;(MONTH([.A1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3]=&quot;&quot;;&quot;&quot;;(MONTH([.A1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4]=&quot;&quot;;&quot;&quot;;(MONTH([.A1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5]=&quot;&quot;;&quot;&quot;;(MONTH([.A1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6]=&quot;&quot;;&quot;&quot;;(MONTH([.A1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7]=&quot;&quot;;&quot;&quot;;(MONTH([.A1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8]=&quot;&quot;;&quot;&quot;;(MONTH([.A1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9]=&quot;&quot;;&quot;&quot;;(MONTH([.A1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0]=&quot;&quot;;&quot;&quot;;(MONTH([.A1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1]=&quot;&quot;;&quot;&quot;;(MONTH([.A1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2]=&quot;&quot;;&quot;&quot;;(MONTH([.A1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3]=&quot;&quot;;&quot;&quot;;(MONTH([.A1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4]=&quot;&quot;;&quot;&quot;;(MONTH([.A1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5]=&quot;&quot;;&quot;&quot;;(MONTH([.A1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6]=&quot;&quot;;&quot;&quot;;(MONTH([.A1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7]=&quot;&quot;;&quot;&quot;;(MONTH([.A1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8]=&quot;&quot;;&quot;&quot;;(MONTH([.A1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19]=&quot;&quot;;&quot;&quot;;(MONTH([.A1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0]=&quot;&quot;;&quot;&quot;;(MONTH([.A1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1]=&quot;&quot;;&quot;&quot;;(MONTH([.A1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2]=&quot;&quot;;&quot;&quot;;(MONTH([.A1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3]=&quot;&quot;;&quot;&quot;;(MONTH([.A1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4]=&quot;&quot;;&quot;&quot;;(MONTH([.A1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5]=&quot;&quot;;&quot;&quot;;(MONTH([.A1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6]=&quot;&quot;;&quot;&quot;;(MONTH([.A1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7]=&quot;&quot;;&quot;&quot;;(MONTH([.A1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8]=&quot;&quot;;&quot;&quot;;(MONTH([.A1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29]=&quot;&quot;;&quot;&quot;;(MONTH([.A1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0]=&quot;&quot;;&quot;&quot;;(MONTH([.A1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1]=&quot;&quot;;&quot;&quot;;(MONTH([.A1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2]=&quot;&quot;;&quot;&quot;;(MONTH([.A1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3]=&quot;&quot;;&quot;&quot;;(MONTH([.A1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4]=&quot;&quot;;&quot;&quot;;(MONTH([.A1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5]=&quot;&quot;;&quot;&quot;;(MONTH([.A1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6]=&quot;&quot;;&quot;&quot;;(MONTH([.A1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7]=&quot;&quot;;&quot;&quot;;(MONTH([.A1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8]=&quot;&quot;;&quot;&quot;;(MONTH([.A1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39]=&quot;&quot;;&quot;&quot;;(MONTH([.A1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0]=&quot;&quot;;&quot;&quot;;(MONTH([.A1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1]=&quot;&quot;;&quot;&quot;;(MONTH([.A1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2]=&quot;&quot;;&quot;&quot;;(MONTH([.A1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3]=&quot;&quot;;&quot;&quot;;(MONTH([.A1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4]=&quot;&quot;;&quot;&quot;;(MONTH([.A1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5]=&quot;&quot;;&quot;&quot;;(MONTH([.A1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6]=&quot;&quot;;&quot;&quot;;(MONTH([.A1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7]=&quot;&quot;;&quot;&quot;;(MONTH([.A1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8]=&quot;&quot;;&quot;&quot;;(MONTH([.A1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49]=&quot;&quot;;&quot;&quot;;(MONTH([.A1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0]=&quot;&quot;;&quot;&quot;;(MONTH([.A1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1]=&quot;&quot;;&quot;&quot;;(MONTH([.A1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2]=&quot;&quot;;&quot;&quot;;(MONTH([.A1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3]=&quot;&quot;;&quot;&quot;;(MONTH([.A1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4]=&quot;&quot;;&quot;&quot;;(MONTH([.A1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5]=&quot;&quot;;&quot;&quot;;(MONTH([.A1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6]=&quot;&quot;;&quot;&quot;;(MONTH([.A1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7]=&quot;&quot;;&quot;&quot;;(MONTH([.A1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8]=&quot;&quot;;&quot;&quot;;(MONTH([.A1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59]=&quot;&quot;;&quot;&quot;;(MONTH([.A1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0]=&quot;&quot;;&quot;&quot;;(MONTH([.A1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1]=&quot;&quot;;&quot;&quot;;(MONTH([.A1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2]=&quot;&quot;;&quot;&quot;;(MONTH([.A1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3]=&quot;&quot;;&quot;&quot;;(MONTH([.A1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4]=&quot;&quot;;&quot;&quot;;(MONTH([.A1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5]=&quot;&quot;;&quot;&quot;;(MONTH([.A1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6]=&quot;&quot;;&quot;&quot;;(MONTH([.A1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7]=&quot;&quot;;&quot;&quot;;(MONTH([.A1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8]=&quot;&quot;;&quot;&quot;;(MONTH([.A1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69]=&quot;&quot;;&quot;&quot;;(MONTH([.A1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0]=&quot;&quot;;&quot;&quot;;(MONTH([.A1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1]=&quot;&quot;;&quot;&quot;;(MONTH([.A1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2]=&quot;&quot;;&quot;&quot;;(MONTH([.A1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3]=&quot;&quot;;&quot;&quot;;(MONTH([.A1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4]=&quot;&quot;;&quot;&quot;;(MONTH([.A1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5]=&quot;&quot;;&quot;&quot;;(MONTH([.A1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6]=&quot;&quot;;&quot;&quot;;(MONTH([.A1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7]=&quot;&quot;;&quot;&quot;;(MONTH([.A1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8]=&quot;&quot;;&quot;&quot;;(MONTH([.A1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79]=&quot;&quot;;&quot;&quot;;(MONTH([.A1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0]=&quot;&quot;;&quot;&quot;;(MONTH([.A1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1]=&quot;&quot;;&quot;&quot;;(MONTH([.A1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2]=&quot;&quot;;&quot;&quot;;(MONTH([.A1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3]=&quot;&quot;;&quot;&quot;;(MONTH([.A1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4]=&quot;&quot;;&quot;&quot;;(MONTH([.A1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5]=&quot;&quot;;&quot;&quot;;(MONTH([.A1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6]=&quot;&quot;;&quot;&quot;;(MONTH([.A1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7]=&quot;&quot;;&quot;&quot;;(MONTH([.A1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8]=&quot;&quot;;&quot;&quot;;(MONTH([.A1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89]=&quot;&quot;;&quot;&quot;;(MONTH([.A1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0]=&quot;&quot;;&quot;&quot;;(MONTH([.A1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1]=&quot;&quot;;&quot;&quot;;(MONTH([.A1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2]=&quot;&quot;;&quot;&quot;;(MONTH([.A1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3]=&quot;&quot;;&quot;&quot;;(MONTH([.A1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4]=&quot;&quot;;&quot;&quot;;(MONTH([.A1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5]=&quot;&quot;;&quot;&quot;;(MONTH([.A1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6]=&quot;&quot;;&quot;&quot;;(MONTH([.A1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7]=&quot;&quot;;&quot;&quot;;(MONTH([.A1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8]=&quot;&quot;;&quot;&quot;;(MONTH([.A1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99]=&quot;&quot;;&quot;&quot;;(MONTH([.A1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0]=&quot;&quot;;&quot;&quot;;(MONTH([.A2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1]=&quot;&quot;;&quot;&quot;;(MONTH([.A2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2]=&quot;&quot;;&quot;&quot;;(MONTH([.A2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3]=&quot;&quot;;&quot;&quot;;(MONTH([.A2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4]=&quot;&quot;;&quot;&quot;;(MONTH([.A2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5]=&quot;&quot;;&quot;&quot;;(MONTH([.A2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6]=&quot;&quot;;&quot;&quot;;(MONTH([.A2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7]=&quot;&quot;;&quot;&quot;;(MONTH([.A2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8]=&quot;&quot;;&quot;&quot;;(MONTH([.A2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09]=&quot;&quot;;&quot;&quot;;(MONTH([.A2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0]=&quot;&quot;;&quot;&quot;;(MONTH([.A2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1]=&quot;&quot;;&quot;&quot;;(MONTH([.A2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2]=&quot;&quot;;&quot;&quot;;(MONTH([.A2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3]=&quot;&quot;;&quot;&quot;;(MONTH([.A2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4]=&quot;&quot;;&quot;&quot;;(MONTH([.A2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5]=&quot;&quot;;&quot;&quot;;(MONTH([.A2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6]=&quot;&quot;;&quot;&quot;;(MONTH([.A2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7]=&quot;&quot;;&quot;&quot;;(MONTH([.A2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8]=&quot;&quot;;&quot;&quot;;(MONTH([.A2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19]=&quot;&quot;;&quot;&quot;;(MONTH([.A2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0]=&quot;&quot;;&quot;&quot;;(MONTH([.A2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1]=&quot;&quot;;&quot;&quot;;(MONTH([.A2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2]=&quot;&quot;;&quot;&quot;;(MONTH([.A2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3]=&quot;&quot;;&quot;&quot;;(MONTH([.A2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4]=&quot;&quot;;&quot;&quot;;(MONTH([.A2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5]=&quot;&quot;;&quot;&quot;;(MONTH([.A2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6]=&quot;&quot;;&quot;&quot;;(MONTH([.A2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7]=&quot;&quot;;&quot;&quot;;(MONTH([.A2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8]=&quot;&quot;;&quot;&quot;;(MONTH([.A2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29]=&quot;&quot;;&quot;&quot;;(MONTH([.A2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0]=&quot;&quot;;&quot;&quot;;(MONTH([.A2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1]=&quot;&quot;;&quot;&quot;;(MONTH([.A2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2]=&quot;&quot;;&quot;&quot;;(MONTH([.A2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3]=&quot;&quot;;&quot;&quot;;(MONTH([.A2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4]=&quot;&quot;;&quot;&quot;;(MONTH([.A2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5]=&quot;&quot;;&quot;&quot;;(MONTH([.A2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6]=&quot;&quot;;&quot;&quot;;(MONTH([.A2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7]=&quot;&quot;;&quot;&quot;;(MONTH([.A2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8]=&quot;&quot;;&quot;&quot;;(MONTH([.A2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39]=&quot;&quot;;&quot;&quot;;(MONTH([.A2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0]=&quot;&quot;;&quot;&quot;;(MONTH([.A2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1]=&quot;&quot;;&quot;&quot;;(MONTH([.A2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2]=&quot;&quot;;&quot;&quot;;(MONTH([.A2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3]=&quot;&quot;;&quot;&quot;;(MONTH([.A2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4]=&quot;&quot;;&quot;&quot;;(MONTH([.A2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5]=&quot;&quot;;&quot;&quot;;(MONTH([.A2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6]=&quot;&quot;;&quot;&quot;;(MONTH([.A2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7]=&quot;&quot;;&quot;&quot;;(MONTH([.A2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8]=&quot;&quot;;&quot;&quot;;(MONTH([.A2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49]=&quot;&quot;;&quot;&quot;;(MONTH([.A2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0]=&quot;&quot;;&quot;&quot;;(MONTH([.A2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1]=&quot;&quot;;&quot;&quot;;(MONTH([.A2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2]=&quot;&quot;;&quot;&quot;;(MONTH([.A2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3]=&quot;&quot;;&quot;&quot;;(MONTH([.A2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4]=&quot;&quot;;&quot;&quot;;(MONTH([.A2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5]=&quot;&quot;;&quot;&quot;;(MONTH([.A2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6]=&quot;&quot;;&quot;&quot;;(MONTH([.A2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7]=&quot;&quot;;&quot;&quot;;(MONTH([.A2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8]=&quot;&quot;;&quot;&quot;;(MONTH([.A2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59]=&quot;&quot;;&quot;&quot;;(MONTH([.A2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0]=&quot;&quot;;&quot;&quot;;(MONTH([.A2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1]=&quot;&quot;;&quot;&quot;;(MONTH([.A2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2]=&quot;&quot;;&quot;&quot;;(MONTH([.A2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3]=&quot;&quot;;&quot;&quot;;(MONTH([.A2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4]=&quot;&quot;;&quot;&quot;;(MONTH([.A2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5]=&quot;&quot;;&quot;&quot;;(MONTH([.A2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6]=&quot;&quot;;&quot;&quot;;(MONTH([.A2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7]=&quot;&quot;;&quot;&quot;;(MONTH([.A2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8]=&quot;&quot;;&quot;&quot;;(MONTH([.A2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69]=&quot;&quot;;&quot;&quot;;(MONTH([.A2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0]=&quot;&quot;;&quot;&quot;;(MONTH([.A2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1]=&quot;&quot;;&quot;&quot;;(MONTH([.A2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2]=&quot;&quot;;&quot;&quot;;(MONTH([.A2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3]=&quot;&quot;;&quot;&quot;;(MONTH([.A2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4]=&quot;&quot;;&quot;&quot;;(MONTH([.A2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5]=&quot;&quot;;&quot;&quot;;(MONTH([.A2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6]=&quot;&quot;;&quot;&quot;;(MONTH([.A2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7]=&quot;&quot;;&quot;&quot;;(MONTH([.A2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8]=&quot;&quot;;&quot;&quot;;(MONTH([.A2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79]=&quot;&quot;;&quot;&quot;;(MONTH([.A2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0]=&quot;&quot;;&quot;&quot;;(MONTH([.A2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1]=&quot;&quot;;&quot;&quot;;(MONTH([.A2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2]=&quot;&quot;;&quot;&quot;;(MONTH([.A2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3]=&quot;&quot;;&quot;&quot;;(MONTH([.A2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4]=&quot;&quot;;&quot;&quot;;(MONTH([.A2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5]=&quot;&quot;;&quot;&quot;;(MONTH([.A2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6]=&quot;&quot;;&quot;&quot;;(MONTH([.A2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7]=&quot;&quot;;&quot;&quot;;(MONTH([.A2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8]=&quot;&quot;;&quot;&quot;;(MONTH([.A2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89]=&quot;&quot;;&quot;&quot;;(MONTH([.A2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0]=&quot;&quot;;&quot;&quot;;(MONTH([.A2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1]=&quot;&quot;;&quot;&quot;;(MONTH([.A2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2]=&quot;&quot;;&quot;&quot;;(MONTH([.A2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3]=&quot;&quot;;&quot;&quot;;(MONTH([.A2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4]=&quot;&quot;;&quot;&quot;;(MONTH([.A2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5]=&quot;&quot;;&quot;&quot;;(MONTH([.A2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6]=&quot;&quot;;&quot;&quot;;(MONTH([.A2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7]=&quot;&quot;;&quot;&quot;;(MONTH([.A2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8]=&quot;&quot;;&quot;&quot;;(MONTH([.A2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299]=&quot;&quot;;&quot;&quot;;(MONTH([.A2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0]=&quot;&quot;;&quot;&quot;;(MONTH([.A3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1]=&quot;&quot;;&quot;&quot;;(MONTH([.A3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2]=&quot;&quot;;&quot;&quot;;(MONTH([.A3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3]=&quot;&quot;;&quot;&quot;;(MONTH([.A3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4]=&quot;&quot;;&quot;&quot;;(MONTH([.A3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5]=&quot;&quot;;&quot;&quot;;(MONTH([.A3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6]=&quot;&quot;;&quot;&quot;;(MONTH([.A3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7]=&quot;&quot;;&quot;&quot;;(MONTH([.A3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8]=&quot;&quot;;&quot;&quot;;(MONTH([.A3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09]=&quot;&quot;;&quot;&quot;;(MONTH([.A3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0]=&quot;&quot;;&quot;&quot;;(MONTH([.A3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1]=&quot;&quot;;&quot;&quot;;(MONTH([.A3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2]=&quot;&quot;;&quot;&quot;;(MONTH([.A3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3]=&quot;&quot;;&quot;&quot;;(MONTH([.A3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4]=&quot;&quot;;&quot;&quot;;(MONTH([.A3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5]=&quot;&quot;;&quot;&quot;;(MONTH([.A3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6]=&quot;&quot;;&quot;&quot;;(MONTH([.A3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7]=&quot;&quot;;&quot;&quot;;(MONTH([.A3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8]=&quot;&quot;;&quot;&quot;;(MONTH([.A3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19]=&quot;&quot;;&quot;&quot;;(MONTH([.A3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0]=&quot;&quot;;&quot;&quot;;(MONTH([.A3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1]=&quot;&quot;;&quot;&quot;;(MONTH([.A3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2]=&quot;&quot;;&quot;&quot;;(MONTH([.A3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3]=&quot;&quot;;&quot;&quot;;(MONTH([.A3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4]=&quot;&quot;;&quot;&quot;;(MONTH([.A3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5]=&quot;&quot;;&quot;&quot;;(MONTH([.A3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6]=&quot;&quot;;&quot;&quot;;(MONTH([.A3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7]=&quot;&quot;;&quot;&quot;;(MONTH([.A3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8]=&quot;&quot;;&quot;&quot;;(MONTH([.A3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29]=&quot;&quot;;&quot;&quot;;(MONTH([.A3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0]=&quot;&quot;;&quot;&quot;;(MONTH([.A3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1]=&quot;&quot;;&quot;&quot;;(MONTH([.A3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2]=&quot;&quot;;&quot;&quot;;(MONTH([.A3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3]=&quot;&quot;;&quot;&quot;;(MONTH([.A3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4]=&quot;&quot;;&quot;&quot;;(MONTH([.A3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5]=&quot;&quot;;&quot;&quot;;(MONTH([.A3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6]=&quot;&quot;;&quot;&quot;;(MONTH([.A3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7]=&quot;&quot;;&quot;&quot;;(MONTH([.A3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8]=&quot;&quot;;&quot;&quot;;(MONTH([.A3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39]=&quot;&quot;;&quot;&quot;;(MONTH([.A3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0]=&quot;&quot;;&quot;&quot;;(MONTH([.A3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1]=&quot;&quot;;&quot;&quot;;(MONTH([.A3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2]=&quot;&quot;;&quot;&quot;;(MONTH([.A3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3]=&quot;&quot;;&quot;&quot;;(MONTH([.A3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4]=&quot;&quot;;&quot;&quot;;(MONTH([.A3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5]=&quot;&quot;;&quot;&quot;;(MONTH([.A3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6]=&quot;&quot;;&quot;&quot;;(MONTH([.A3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7]=&quot;&quot;;&quot;&quot;;(MONTH([.A3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8]=&quot;&quot;;&quot;&quot;;(MONTH([.A3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49]=&quot;&quot;;&quot;&quot;;(MONTH([.A3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0]=&quot;&quot;;&quot;&quot;;(MONTH([.A3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1]=&quot;&quot;;&quot;&quot;;(MONTH([.A3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2]=&quot;&quot;;&quot;&quot;;(MONTH([.A3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3]=&quot;&quot;;&quot;&quot;;(MONTH([.A3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4]=&quot;&quot;;&quot;&quot;;(MONTH([.A3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5]=&quot;&quot;;&quot;&quot;;(MONTH([.A3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6]=&quot;&quot;;&quot;&quot;;(MONTH([.A3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7]=&quot;&quot;;&quot;&quot;;(MONTH([.A3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8]=&quot;&quot;;&quot;&quot;;(MONTH([.A3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59]=&quot;&quot;;&quot;&quot;;(MONTH([.A3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0]=&quot;&quot;;&quot;&quot;;(MONTH([.A3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1]=&quot;&quot;;&quot;&quot;;(MONTH([.A3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2]=&quot;&quot;;&quot;&quot;;(MONTH([.A3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3]=&quot;&quot;;&quot;&quot;;(MONTH([.A3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4]=&quot;&quot;;&quot;&quot;;(MONTH([.A3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5]=&quot;&quot;;&quot;&quot;;(MONTH([.A3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6]=&quot;&quot;;&quot;&quot;;(MONTH([.A3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7]=&quot;&quot;;&quot;&quot;;(MONTH([.A3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8]=&quot;&quot;;&quot;&quot;;(MONTH([.A3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69]=&quot;&quot;;&quot;&quot;;(MONTH([.A3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0]=&quot;&quot;;&quot;&quot;;(MONTH([.A3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1]=&quot;&quot;;&quot;&quot;;(MONTH([.A3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2]=&quot;&quot;;&quot;&quot;;(MONTH([.A3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3]=&quot;&quot;;&quot;&quot;;(MONTH([.A3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4]=&quot;&quot;;&quot;&quot;;(MONTH([.A3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5]=&quot;&quot;;&quot;&quot;;(MONTH([.A3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6]=&quot;&quot;;&quot;&quot;;(MONTH([.A3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7]=&quot;&quot;;&quot;&quot;;(MONTH([.A3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8]=&quot;&quot;;&quot;&quot;;(MONTH([.A3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79]=&quot;&quot;;&quot;&quot;;(MONTH([.A3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0]=&quot;&quot;;&quot;&quot;;(MONTH([.A3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1]=&quot;&quot;;&quot;&quot;;(MONTH([.A3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2]=&quot;&quot;;&quot;&quot;;(MONTH([.A3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3]=&quot;&quot;;&quot;&quot;;(MONTH([.A3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4]=&quot;&quot;;&quot;&quot;;(MONTH([.A3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5]=&quot;&quot;;&quot;&quot;;(MONTH([.A3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6]=&quot;&quot;;&quot;&quot;;(MONTH([.A3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7]=&quot;&quot;;&quot;&quot;;(MONTH([.A3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8]=&quot;&quot;;&quot;&quot;;(MONTH([.A3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89]=&quot;&quot;;&quot;&quot;;(MONTH([.A3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0]=&quot;&quot;;&quot;&quot;;(MONTH([.A3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1]=&quot;&quot;;&quot;&quot;;(MONTH([.A3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2]=&quot;&quot;;&quot;&quot;;(MONTH([.A3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3]=&quot;&quot;;&quot;&quot;;(MONTH([.A3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4]=&quot;&quot;;&quot;&quot;;(MONTH([.A3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5]=&quot;&quot;;&quot;&quot;;(MONTH([.A3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6]=&quot;&quot;;&quot;&quot;;(MONTH([.A3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7]=&quot;&quot;;&quot;&quot;;(MONTH([.A3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8]=&quot;&quot;;&quot;&quot;;(MONTH([.A3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399]=&quot;&quot;;&quot;&quot;;(MONTH([.A3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0]=&quot;&quot;;&quot;&quot;;(MONTH([.A4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1]=&quot;&quot;;&quot;&quot;;(MONTH([.A4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2]=&quot;&quot;;&quot;&quot;;(MONTH([.A4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3]=&quot;&quot;;&quot;&quot;;(MONTH([.A4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4]=&quot;&quot;;&quot;&quot;;(MONTH([.A4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5]=&quot;&quot;;&quot;&quot;;(MONTH([.A4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6]=&quot;&quot;;&quot;&quot;;(MONTH([.A4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7]=&quot;&quot;;&quot;&quot;;(MONTH([.A4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8]=&quot;&quot;;&quot;&quot;;(MONTH([.A4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09]=&quot;&quot;;&quot;&quot;;(MONTH([.A4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0]=&quot;&quot;;&quot;&quot;;(MONTH([.A4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1]=&quot;&quot;;&quot;&quot;;(MONTH([.A4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2]=&quot;&quot;;&quot;&quot;;(MONTH([.A4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3]=&quot;&quot;;&quot;&quot;;(MONTH([.A4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4]=&quot;&quot;;&quot;&quot;;(MONTH([.A4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5]=&quot;&quot;;&quot;&quot;;(MONTH([.A4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6]=&quot;&quot;;&quot;&quot;;(MONTH([.A4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7]=&quot;&quot;;&quot;&quot;;(MONTH([.A4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8]=&quot;&quot;;&quot;&quot;;(MONTH([.A4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19]=&quot;&quot;;&quot;&quot;;(MONTH([.A4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0]=&quot;&quot;;&quot;&quot;;(MONTH([.A4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1]=&quot;&quot;;&quot;&quot;;(MONTH([.A4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2]=&quot;&quot;;&quot;&quot;;(MONTH([.A4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3]=&quot;&quot;;&quot;&quot;;(MONTH([.A4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4]=&quot;&quot;;&quot;&quot;;(MONTH([.A4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5]=&quot;&quot;;&quot;&quot;;(MONTH([.A4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6]=&quot;&quot;;&quot;&quot;;(MONTH([.A4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7]=&quot;&quot;;&quot;&quot;;(MONTH([.A4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8]=&quot;&quot;;&quot;&quot;;(MONTH([.A4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29]=&quot;&quot;;&quot;&quot;;(MONTH([.A4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0]=&quot;&quot;;&quot;&quot;;(MONTH([.A4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1]=&quot;&quot;;&quot;&quot;;(MONTH([.A4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2]=&quot;&quot;;&quot;&quot;;(MONTH([.A4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3]=&quot;&quot;;&quot;&quot;;(MONTH([.A4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4]=&quot;&quot;;&quot;&quot;;(MONTH([.A4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5]=&quot;&quot;;&quot;&quot;;(MONTH([.A4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6]=&quot;&quot;;&quot;&quot;;(MONTH([.A4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7]=&quot;&quot;;&quot;&quot;;(MONTH([.A4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8]=&quot;&quot;;&quot;&quot;;(MONTH([.A4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39]=&quot;&quot;;&quot;&quot;;(MONTH([.A4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0]=&quot;&quot;;&quot;&quot;;(MONTH([.A4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1]=&quot;&quot;;&quot;&quot;;(MONTH([.A4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2]=&quot;&quot;;&quot;&quot;;(MONTH([.A4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3]=&quot;&quot;;&quot;&quot;;(MONTH([.A4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4]=&quot;&quot;;&quot;&quot;;(MONTH([.A4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5]=&quot;&quot;;&quot;&quot;;(MONTH([.A4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6]=&quot;&quot;;&quot;&quot;;(MONTH([.A4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7]=&quot;&quot;;&quot;&quot;;(MONTH([.A4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8]=&quot;&quot;;&quot;&quot;;(MONTH([.A4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49]=&quot;&quot;;&quot;&quot;;(MONTH([.A4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0]=&quot;&quot;;&quot;&quot;;(MONTH([.A4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1]=&quot;&quot;;&quot;&quot;;(MONTH([.A4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2]=&quot;&quot;;&quot;&quot;;(MONTH([.A4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3]=&quot;&quot;;&quot;&quot;;(MONTH([.A4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4]=&quot;&quot;;&quot;&quot;;(MONTH([.A4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5]=&quot;&quot;;&quot;&quot;;(MONTH([.A4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6]=&quot;&quot;;&quot;&quot;;(MONTH([.A4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7]=&quot;&quot;;&quot;&quot;;(MONTH([.A4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8]=&quot;&quot;;&quot;&quot;;(MONTH([.A4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59]=&quot;&quot;;&quot;&quot;;(MONTH([.A4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0]=&quot;&quot;;&quot;&quot;;(MONTH([.A4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1]=&quot;&quot;;&quot;&quot;;(MONTH([.A4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2]=&quot;&quot;;&quot;&quot;;(MONTH([.A4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3]=&quot;&quot;;&quot;&quot;;(MONTH([.A4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4]=&quot;&quot;;&quot;&quot;;(MONTH([.A4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5]=&quot;&quot;;&quot;&quot;;(MONTH([.A4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6]=&quot;&quot;;&quot;&quot;;(MONTH([.A4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7]=&quot;&quot;;&quot;&quot;;(MONTH([.A4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8]=&quot;&quot;;&quot;&quot;;(MONTH([.A4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69]=&quot;&quot;;&quot;&quot;;(MONTH([.A4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0]=&quot;&quot;;&quot;&quot;;(MONTH([.A4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1]=&quot;&quot;;&quot;&quot;;(MONTH([.A4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2]=&quot;&quot;;&quot;&quot;;(MONTH([.A4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3]=&quot;&quot;;&quot;&quot;;(MONTH([.A4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4]=&quot;&quot;;&quot;&quot;;(MONTH([.A4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5]=&quot;&quot;;&quot;&quot;;(MONTH([.A4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6]=&quot;&quot;;&quot;&quot;;(MONTH([.A4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7]=&quot;&quot;;&quot;&quot;;(MONTH([.A4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8]=&quot;&quot;;&quot;&quot;;(MONTH([.A4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79]=&quot;&quot;;&quot;&quot;;(MONTH([.A4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0]=&quot;&quot;;&quot;&quot;;(MONTH([.A4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1]=&quot;&quot;;&quot;&quot;;(MONTH([.A4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2]=&quot;&quot;;&quot;&quot;;(MONTH([.A4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3]=&quot;&quot;;&quot;&quot;;(MONTH([.A4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4]=&quot;&quot;;&quot;&quot;;(MONTH([.A4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5]=&quot;&quot;;&quot;&quot;;(MONTH([.A4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6]=&quot;&quot;;&quot;&quot;;(MONTH([.A4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7]=&quot;&quot;;&quot;&quot;;(MONTH([.A4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8]=&quot;&quot;;&quot;&quot;;(MONTH([.A4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89]=&quot;&quot;;&quot;&quot;;(MONTH([.A4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0]=&quot;&quot;;&quot;&quot;;(MONTH([.A4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1]=&quot;&quot;;&quot;&quot;;(MONTH([.A4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2]=&quot;&quot;;&quot;&quot;;(MONTH([.A4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3]=&quot;&quot;;&quot;&quot;;(MONTH([.A4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4]=&quot;&quot;;&quot;&quot;;(MONTH([.A4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5]=&quot;&quot;;&quot;&quot;;(MONTH([.A4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6]=&quot;&quot;;&quot;&quot;;(MONTH([.A4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7]=&quot;&quot;;&quot;&quot;;(MONTH([.A4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8]=&quot;&quot;;&quot;&quot;;(MONTH([.A4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499]=&quot;&quot;;&quot;&quot;;(MONTH([.A4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0]=&quot;&quot;;&quot;&quot;;(MONTH([.A5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1]=&quot;&quot;;&quot;&quot;;(MONTH([.A5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2]=&quot;&quot;;&quot;&quot;;(MONTH([.A5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3]=&quot;&quot;;&quot;&quot;;(MONTH([.A5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4]=&quot;&quot;;&quot;&quot;;(MONTH([.A5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5]=&quot;&quot;;&quot;&quot;;(MONTH([.A5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6]=&quot;&quot;;&quot;&quot;;(MONTH([.A5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7]=&quot;&quot;;&quot;&quot;;(MONTH([.A5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8]=&quot;&quot;;&quot;&quot;;(MONTH([.A5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09]=&quot;&quot;;&quot;&quot;;(MONTH([.A5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0]=&quot;&quot;;&quot;&quot;;(MONTH([.A5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1]=&quot;&quot;;&quot;&quot;;(MONTH([.A5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2]=&quot;&quot;;&quot;&quot;;(MONTH([.A5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3]=&quot;&quot;;&quot;&quot;;(MONTH([.A5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4]=&quot;&quot;;&quot;&quot;;(MONTH([.A5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5]=&quot;&quot;;&quot;&quot;;(MONTH([.A5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6]=&quot;&quot;;&quot;&quot;;(MONTH([.A5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7]=&quot;&quot;;&quot;&quot;;(MONTH([.A5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8]=&quot;&quot;;&quot;&quot;;(MONTH([.A5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19]=&quot;&quot;;&quot;&quot;;(MONTH([.A5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0]=&quot;&quot;;&quot;&quot;;(MONTH([.A5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1]=&quot;&quot;;&quot;&quot;;(MONTH([.A5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2]=&quot;&quot;;&quot;&quot;;(MONTH([.A5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3]=&quot;&quot;;&quot;&quot;;(MONTH([.A5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4]=&quot;&quot;;&quot;&quot;;(MONTH([.A5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5]=&quot;&quot;;&quot;&quot;;(MONTH([.A5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6]=&quot;&quot;;&quot;&quot;;(MONTH([.A5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7]=&quot;&quot;;&quot;&quot;;(MONTH([.A5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8]=&quot;&quot;;&quot;&quot;;(MONTH([.A5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29]=&quot;&quot;;&quot;&quot;;(MONTH([.A5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0]=&quot;&quot;;&quot;&quot;;(MONTH([.A5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1]=&quot;&quot;;&quot;&quot;;(MONTH([.A5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2]=&quot;&quot;;&quot;&quot;;(MONTH([.A5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3]=&quot;&quot;;&quot;&quot;;(MONTH([.A5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4]=&quot;&quot;;&quot;&quot;;(MONTH([.A5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5]=&quot;&quot;;&quot;&quot;;(MONTH([.A5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6]=&quot;&quot;;&quot;&quot;;(MONTH([.A5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7]=&quot;&quot;;&quot;&quot;;(MONTH([.A5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8]=&quot;&quot;;&quot;&quot;;(MONTH([.A5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39]=&quot;&quot;;&quot;&quot;;(MONTH([.A5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0]=&quot;&quot;;&quot;&quot;;(MONTH([.A5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1]=&quot;&quot;;&quot;&quot;;(MONTH([.A5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2]=&quot;&quot;;&quot;&quot;;(MONTH([.A5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3]=&quot;&quot;;&quot;&quot;;(MONTH([.A5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4]=&quot;&quot;;&quot;&quot;;(MONTH([.A5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5]=&quot;&quot;;&quot;&quot;;(MONTH([.A5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6]=&quot;&quot;;&quot;&quot;;(MONTH([.A5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7]=&quot;&quot;;&quot;&quot;;(MONTH([.A5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8]=&quot;&quot;;&quot;&quot;;(MONTH([.A5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49]=&quot;&quot;;&quot;&quot;;(MONTH([.A5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0]=&quot;&quot;;&quot;&quot;;(MONTH([.A5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1]=&quot;&quot;;&quot;&quot;;(MONTH([.A5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2]=&quot;&quot;;&quot;&quot;;(MONTH([.A5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3]=&quot;&quot;;&quot;&quot;;(MONTH([.A5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4]=&quot;&quot;;&quot;&quot;;(MONTH([.A5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5]=&quot;&quot;;&quot;&quot;;(MONTH([.A5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6]=&quot;&quot;;&quot;&quot;;(MONTH([.A5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7]=&quot;&quot;;&quot;&quot;;(MONTH([.A5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8]=&quot;&quot;;&quot;&quot;;(MONTH([.A5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59]=&quot;&quot;;&quot;&quot;;(MONTH([.A5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0]=&quot;&quot;;&quot;&quot;;(MONTH([.A5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1]=&quot;&quot;;&quot;&quot;;(MONTH([.A5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2]=&quot;&quot;;&quot;&quot;;(MONTH([.A5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3]=&quot;&quot;;&quot;&quot;;(MONTH([.A5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4]=&quot;&quot;;&quot;&quot;;(MONTH([.A5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5]=&quot;&quot;;&quot;&quot;;(MONTH([.A5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6]=&quot;&quot;;&quot;&quot;;(MONTH([.A5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7]=&quot;&quot;;&quot;&quot;;(MONTH([.A5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8]=&quot;&quot;;&quot;&quot;;(MONTH([.A5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69]=&quot;&quot;;&quot;&quot;;(MONTH([.A5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0]=&quot;&quot;;&quot;&quot;;(MONTH([.A5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1]=&quot;&quot;;&quot;&quot;;(MONTH([.A5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2]=&quot;&quot;;&quot;&quot;;(MONTH([.A5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3]=&quot;&quot;;&quot;&quot;;(MONTH([.A5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4]=&quot;&quot;;&quot;&quot;;(MONTH([.A5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5]=&quot;&quot;;&quot;&quot;;(MONTH([.A5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6]=&quot;&quot;;&quot;&quot;;(MONTH([.A5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7]=&quot;&quot;;&quot;&quot;;(MONTH([.A5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8]=&quot;&quot;;&quot;&quot;;(MONTH([.A5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79]=&quot;&quot;;&quot;&quot;;(MONTH([.A5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0]=&quot;&quot;;&quot;&quot;;(MONTH([.A5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1]=&quot;&quot;;&quot;&quot;;(MONTH([.A5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2]=&quot;&quot;;&quot;&quot;;(MONTH([.A5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3]=&quot;&quot;;&quot;&quot;;(MONTH([.A5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4]=&quot;&quot;;&quot;&quot;;(MONTH([.A5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5]=&quot;&quot;;&quot;&quot;;(MONTH([.A5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6]=&quot;&quot;;&quot;&quot;;(MONTH([.A5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7]=&quot;&quot;;&quot;&quot;;(MONTH([.A5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8]=&quot;&quot;;&quot;&quot;;(MONTH([.A5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89]=&quot;&quot;;&quot;&quot;;(MONTH([.A5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0]=&quot;&quot;;&quot;&quot;;(MONTH([.A5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1]=&quot;&quot;;&quot;&quot;;(MONTH([.A5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2]=&quot;&quot;;&quot;&quot;;(MONTH([.A5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3]=&quot;&quot;;&quot;&quot;;(MONTH([.A5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4]=&quot;&quot;;&quot;&quot;;(MONTH([.A5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5]=&quot;&quot;;&quot;&quot;;(MONTH([.A5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6]=&quot;&quot;;&quot;&quot;;(MONTH([.A5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7]=&quot;&quot;;&quot;&quot;;(MONTH([.A5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8]=&quot;&quot;;&quot;&quot;;(MONTH([.A5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599]=&quot;&quot;;&quot;&quot;;(MONTH([.A5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0]=&quot;&quot;;&quot;&quot;;(MONTH([.A6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1]=&quot;&quot;;&quot;&quot;;(MONTH([.A6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2]=&quot;&quot;;&quot;&quot;;(MONTH([.A6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3]=&quot;&quot;;&quot;&quot;;(MONTH([.A6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4]=&quot;&quot;;&quot;&quot;;(MONTH([.A6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5]=&quot;&quot;;&quot;&quot;;(MONTH([.A6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6]=&quot;&quot;;&quot;&quot;;(MONTH([.A6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7]=&quot;&quot;;&quot;&quot;;(MONTH([.A6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8]=&quot;&quot;;&quot;&quot;;(MONTH([.A6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09]=&quot;&quot;;&quot;&quot;;(MONTH([.A6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0]=&quot;&quot;;&quot;&quot;;(MONTH([.A6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1]=&quot;&quot;;&quot;&quot;;(MONTH([.A6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2]=&quot;&quot;;&quot;&quot;;(MONTH([.A6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3]=&quot;&quot;;&quot;&quot;;(MONTH([.A6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4]=&quot;&quot;;&quot;&quot;;(MONTH([.A6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5]=&quot;&quot;;&quot;&quot;;(MONTH([.A6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6]=&quot;&quot;;&quot;&quot;;(MONTH([.A6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7]=&quot;&quot;;&quot;&quot;;(MONTH([.A6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8]=&quot;&quot;;&quot;&quot;;(MONTH([.A6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19]=&quot;&quot;;&quot;&quot;;(MONTH([.A6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0]=&quot;&quot;;&quot;&quot;;(MONTH([.A6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1]=&quot;&quot;;&quot;&quot;;(MONTH([.A6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2]=&quot;&quot;;&quot;&quot;;(MONTH([.A6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3]=&quot;&quot;;&quot;&quot;;(MONTH([.A6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4]=&quot;&quot;;&quot;&quot;;(MONTH([.A6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5]=&quot;&quot;;&quot;&quot;;(MONTH([.A6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6]=&quot;&quot;;&quot;&quot;;(MONTH([.A6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7]=&quot;&quot;;&quot;&quot;;(MONTH([.A6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8]=&quot;&quot;;&quot;&quot;;(MONTH([.A6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29]=&quot;&quot;;&quot;&quot;;(MONTH([.A6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0]=&quot;&quot;;&quot;&quot;;(MONTH([.A6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1]=&quot;&quot;;&quot;&quot;;(MONTH([.A6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2]=&quot;&quot;;&quot;&quot;;(MONTH([.A6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3]=&quot;&quot;;&quot;&quot;;(MONTH([.A6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4]=&quot;&quot;;&quot;&quot;;(MONTH([.A6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5]=&quot;&quot;;&quot;&quot;;(MONTH([.A6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6]=&quot;&quot;;&quot;&quot;;(MONTH([.A6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7]=&quot;&quot;;&quot;&quot;;(MONTH([.A6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8]=&quot;&quot;;&quot;&quot;;(MONTH([.A6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39]=&quot;&quot;;&quot;&quot;;(MONTH([.A6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0]=&quot;&quot;;&quot;&quot;;(MONTH([.A6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1]=&quot;&quot;;&quot;&quot;;(MONTH([.A6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2]=&quot;&quot;;&quot;&quot;;(MONTH([.A6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3]=&quot;&quot;;&quot;&quot;;(MONTH([.A6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4]=&quot;&quot;;&quot;&quot;;(MONTH([.A6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5]=&quot;&quot;;&quot;&quot;;(MONTH([.A6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6]=&quot;&quot;;&quot;&quot;;(MONTH([.A6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7]=&quot;&quot;;&quot;&quot;;(MONTH([.A6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8]=&quot;&quot;;&quot;&quot;;(MONTH([.A6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49]=&quot;&quot;;&quot;&quot;;(MONTH([.A6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0]=&quot;&quot;;&quot;&quot;;(MONTH([.A6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1]=&quot;&quot;;&quot;&quot;;(MONTH([.A6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2]=&quot;&quot;;&quot;&quot;;(MONTH([.A6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3]=&quot;&quot;;&quot;&quot;;(MONTH([.A6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4]=&quot;&quot;;&quot;&quot;;(MONTH([.A6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5]=&quot;&quot;;&quot;&quot;;(MONTH([.A6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6]=&quot;&quot;;&quot;&quot;;(MONTH([.A6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7]=&quot;&quot;;&quot;&quot;;(MONTH([.A6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8]=&quot;&quot;;&quot;&quot;;(MONTH([.A6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59]=&quot;&quot;;&quot;&quot;;(MONTH([.A6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0]=&quot;&quot;;&quot;&quot;;(MONTH([.A6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1]=&quot;&quot;;&quot;&quot;;(MONTH([.A6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2]=&quot;&quot;;&quot;&quot;;(MONTH([.A6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3]=&quot;&quot;;&quot;&quot;;(MONTH([.A6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4]=&quot;&quot;;&quot;&quot;;(MONTH([.A6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5]=&quot;&quot;;&quot;&quot;;(MONTH([.A6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6]=&quot;&quot;;&quot;&quot;;(MONTH([.A6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7]=&quot;&quot;;&quot;&quot;;(MONTH([.A6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8]=&quot;&quot;;&quot;&quot;;(MONTH([.A6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69]=&quot;&quot;;&quot;&quot;;(MONTH([.A6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0]=&quot;&quot;;&quot;&quot;;(MONTH([.A6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1]=&quot;&quot;;&quot;&quot;;(MONTH([.A6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2]=&quot;&quot;;&quot;&quot;;(MONTH([.A6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3]=&quot;&quot;;&quot;&quot;;(MONTH([.A6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4]=&quot;&quot;;&quot;&quot;;(MONTH([.A6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5]=&quot;&quot;;&quot;&quot;;(MONTH([.A6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6]=&quot;&quot;;&quot;&quot;;(MONTH([.A6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7]=&quot;&quot;;&quot;&quot;;(MONTH([.A6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8]=&quot;&quot;;&quot;&quot;;(MONTH([.A6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79]=&quot;&quot;;&quot;&quot;;(MONTH([.A6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0]=&quot;&quot;;&quot;&quot;;(MONTH([.A6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1]=&quot;&quot;;&quot;&quot;;(MONTH([.A6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2]=&quot;&quot;;&quot;&quot;;(MONTH([.A6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3]=&quot;&quot;;&quot;&quot;;(MONTH([.A6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4]=&quot;&quot;;&quot;&quot;;(MONTH([.A6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5]=&quot;&quot;;&quot;&quot;;(MONTH([.A6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6]=&quot;&quot;;&quot;&quot;;(MONTH([.A6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7]=&quot;&quot;;&quot;&quot;;(MONTH([.A6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8]=&quot;&quot;;&quot;&quot;;(MONTH([.A6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89]=&quot;&quot;;&quot;&quot;;(MONTH([.A6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0]=&quot;&quot;;&quot;&quot;;(MONTH([.A6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1]=&quot;&quot;;&quot;&quot;;(MONTH([.A6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2]=&quot;&quot;;&quot;&quot;;(MONTH([.A6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3]=&quot;&quot;;&quot;&quot;;(MONTH([.A6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4]=&quot;&quot;;&quot;&quot;;(MONTH([.A6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5]=&quot;&quot;;&quot;&quot;;(MONTH([.A6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6]=&quot;&quot;;&quot;&quot;;(MONTH([.A6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7]=&quot;&quot;;&quot;&quot;;(MONTH([.A6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8]=&quot;&quot;;&quot;&quot;;(MONTH([.A6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699]=&quot;&quot;;&quot;&quot;;(MONTH([.A6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0]=&quot;&quot;;&quot;&quot;;(MONTH([.A7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1]=&quot;&quot;;&quot;&quot;;(MONTH([.A7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2]=&quot;&quot;;&quot;&quot;;(MONTH([.A7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3]=&quot;&quot;;&quot;&quot;;(MONTH([.A7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4]=&quot;&quot;;&quot;&quot;;(MONTH([.A7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5]=&quot;&quot;;&quot;&quot;;(MONTH([.A7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6]=&quot;&quot;;&quot;&quot;;(MONTH([.A7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7]=&quot;&quot;;&quot;&quot;;(MONTH([.A7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8]=&quot;&quot;;&quot;&quot;;(MONTH([.A7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09]=&quot;&quot;;&quot;&quot;;(MONTH([.A7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0]=&quot;&quot;;&quot;&quot;;(MONTH([.A7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1]=&quot;&quot;;&quot;&quot;;(MONTH([.A7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2]=&quot;&quot;;&quot;&quot;;(MONTH([.A7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3]=&quot;&quot;;&quot;&quot;;(MONTH([.A7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4]=&quot;&quot;;&quot;&quot;;(MONTH([.A7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5]=&quot;&quot;;&quot;&quot;;(MONTH([.A7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6]=&quot;&quot;;&quot;&quot;;(MONTH([.A7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7]=&quot;&quot;;&quot;&quot;;(MONTH([.A7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8]=&quot;&quot;;&quot;&quot;;(MONTH([.A7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19]=&quot;&quot;;&quot;&quot;;(MONTH([.A7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0]=&quot;&quot;;&quot;&quot;;(MONTH([.A7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1]=&quot;&quot;;&quot;&quot;;(MONTH([.A7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2]=&quot;&quot;;&quot;&quot;;(MONTH([.A7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3]=&quot;&quot;;&quot;&quot;;(MONTH([.A7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4]=&quot;&quot;;&quot;&quot;;(MONTH([.A7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5]=&quot;&quot;;&quot;&quot;;(MONTH([.A7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6]=&quot;&quot;;&quot;&quot;;(MONTH([.A7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7]=&quot;&quot;;&quot;&quot;;(MONTH([.A7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8]=&quot;&quot;;&quot;&quot;;(MONTH([.A7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29]=&quot;&quot;;&quot;&quot;;(MONTH([.A7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0]=&quot;&quot;;&quot;&quot;;(MONTH([.A7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1]=&quot;&quot;;&quot;&quot;;(MONTH([.A7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2]=&quot;&quot;;&quot;&quot;;(MONTH([.A7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3]=&quot;&quot;;&quot;&quot;;(MONTH([.A7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4]=&quot;&quot;;&quot;&quot;;(MONTH([.A7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5]=&quot;&quot;;&quot;&quot;;(MONTH([.A7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6]=&quot;&quot;;&quot;&quot;;(MONTH([.A7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7]=&quot;&quot;;&quot;&quot;;(MONTH([.A7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8]=&quot;&quot;;&quot;&quot;;(MONTH([.A7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39]=&quot;&quot;;&quot;&quot;;(MONTH([.A7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0]=&quot;&quot;;&quot;&quot;;(MONTH([.A7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1]=&quot;&quot;;&quot;&quot;;(MONTH([.A7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2]=&quot;&quot;;&quot;&quot;;(MONTH([.A7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3]=&quot;&quot;;&quot;&quot;;(MONTH([.A7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4]=&quot;&quot;;&quot;&quot;;(MONTH([.A7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5]=&quot;&quot;;&quot;&quot;;(MONTH([.A7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6]=&quot;&quot;;&quot;&quot;;(MONTH([.A7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7]=&quot;&quot;;&quot;&quot;;(MONTH([.A7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8]=&quot;&quot;;&quot;&quot;;(MONTH([.A7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49]=&quot;&quot;;&quot;&quot;;(MONTH([.A7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0]=&quot;&quot;;&quot;&quot;;(MONTH([.A7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1]=&quot;&quot;;&quot;&quot;;(MONTH([.A7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2]=&quot;&quot;;&quot;&quot;;(MONTH([.A7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3]=&quot;&quot;;&quot;&quot;;(MONTH([.A7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4]=&quot;&quot;;&quot;&quot;;(MONTH([.A7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5]=&quot;&quot;;&quot;&quot;;(MONTH([.A7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6]=&quot;&quot;;&quot;&quot;;(MONTH([.A7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7]=&quot;&quot;;&quot;&quot;;(MONTH([.A7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8]=&quot;&quot;;&quot;&quot;;(MONTH([.A7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59]=&quot;&quot;;&quot;&quot;;(MONTH([.A7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0]=&quot;&quot;;&quot;&quot;;(MONTH([.A7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1]=&quot;&quot;;&quot;&quot;;(MONTH([.A7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2]=&quot;&quot;;&quot;&quot;;(MONTH([.A7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3]=&quot;&quot;;&quot;&quot;;(MONTH([.A7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4]=&quot;&quot;;&quot;&quot;;(MONTH([.A7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5]=&quot;&quot;;&quot;&quot;;(MONTH([.A7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6]=&quot;&quot;;&quot;&quot;;(MONTH([.A7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7]=&quot;&quot;;&quot;&quot;;(MONTH([.A7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8]=&quot;&quot;;&quot;&quot;;(MONTH([.A7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69]=&quot;&quot;;&quot;&quot;;(MONTH([.A7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0]=&quot;&quot;;&quot;&quot;;(MONTH([.A7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1]=&quot;&quot;;&quot;&quot;;(MONTH([.A7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2]=&quot;&quot;;&quot;&quot;;(MONTH([.A7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3]=&quot;&quot;;&quot;&quot;;(MONTH([.A7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4]=&quot;&quot;;&quot;&quot;;(MONTH([.A7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5]=&quot;&quot;;&quot;&quot;;(MONTH([.A7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6]=&quot;&quot;;&quot;&quot;;(MONTH([.A7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7]=&quot;&quot;;&quot;&quot;;(MONTH([.A7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8]=&quot;&quot;;&quot;&quot;;(MONTH([.A7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79]=&quot;&quot;;&quot;&quot;;(MONTH([.A7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0]=&quot;&quot;;&quot;&quot;;(MONTH([.A7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1]=&quot;&quot;;&quot;&quot;;(MONTH([.A7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2]=&quot;&quot;;&quot;&quot;;(MONTH([.A7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3]=&quot;&quot;;&quot;&quot;;(MONTH([.A7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4]=&quot;&quot;;&quot;&quot;;(MONTH([.A7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5]=&quot;&quot;;&quot;&quot;;(MONTH([.A7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6]=&quot;&quot;;&quot;&quot;;(MONTH([.A7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7]=&quot;&quot;;&quot;&quot;;(MONTH([.A7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8]=&quot;&quot;;&quot;&quot;;(MONTH([.A7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89]=&quot;&quot;;&quot;&quot;;(MONTH([.A7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0]=&quot;&quot;;&quot;&quot;;(MONTH([.A7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1]=&quot;&quot;;&quot;&quot;;(MONTH([.A7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2]=&quot;&quot;;&quot;&quot;;(MONTH([.A7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3]=&quot;&quot;;&quot;&quot;;(MONTH([.A7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4]=&quot;&quot;;&quot;&quot;;(MONTH([.A7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5]=&quot;&quot;;&quot;&quot;;(MONTH([.A7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6]=&quot;&quot;;&quot;&quot;;(MONTH([.A7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7]=&quot;&quot;;&quot;&quot;;(MONTH([.A7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8]=&quot;&quot;;&quot;&quot;;(MONTH([.A7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799]=&quot;&quot;;&quot;&quot;;(MONTH([.A7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0]=&quot;&quot;;&quot;&quot;;(MONTH([.A8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1]=&quot;&quot;;&quot;&quot;;(MONTH([.A8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2]=&quot;&quot;;&quot;&quot;;(MONTH([.A8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3]=&quot;&quot;;&quot;&quot;;(MONTH([.A8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4]=&quot;&quot;;&quot;&quot;;(MONTH([.A8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5]=&quot;&quot;;&quot;&quot;;(MONTH([.A8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6]=&quot;&quot;;&quot;&quot;;(MONTH([.A8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7]=&quot;&quot;;&quot;&quot;;(MONTH([.A8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8]=&quot;&quot;;&quot;&quot;;(MONTH([.A8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09]=&quot;&quot;;&quot;&quot;;(MONTH([.A8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0]=&quot;&quot;;&quot;&quot;;(MONTH([.A8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1]=&quot;&quot;;&quot;&quot;;(MONTH([.A8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2]=&quot;&quot;;&quot;&quot;;(MONTH([.A8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3]=&quot;&quot;;&quot;&quot;;(MONTH([.A8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4]=&quot;&quot;;&quot;&quot;;(MONTH([.A8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5]=&quot;&quot;;&quot;&quot;;(MONTH([.A8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6]=&quot;&quot;;&quot;&quot;;(MONTH([.A8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7]=&quot;&quot;;&quot;&quot;;(MONTH([.A8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8]=&quot;&quot;;&quot;&quot;;(MONTH([.A8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19]=&quot;&quot;;&quot;&quot;;(MONTH([.A8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0]=&quot;&quot;;&quot;&quot;;(MONTH([.A8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1]=&quot;&quot;;&quot;&quot;;(MONTH([.A8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2]=&quot;&quot;;&quot;&quot;;(MONTH([.A8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3]=&quot;&quot;;&quot;&quot;;(MONTH([.A8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4]=&quot;&quot;;&quot;&quot;;(MONTH([.A8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5]=&quot;&quot;;&quot;&quot;;(MONTH([.A8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6]=&quot;&quot;;&quot;&quot;;(MONTH([.A8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7]=&quot;&quot;;&quot;&quot;;(MONTH([.A8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8]=&quot;&quot;;&quot;&quot;;(MONTH([.A8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29]=&quot;&quot;;&quot;&quot;;(MONTH([.A8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0]=&quot;&quot;;&quot;&quot;;(MONTH([.A8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1]=&quot;&quot;;&quot;&quot;;(MONTH([.A8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2]=&quot;&quot;;&quot;&quot;;(MONTH([.A8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3]=&quot;&quot;;&quot;&quot;;(MONTH([.A8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4]=&quot;&quot;;&quot;&quot;;(MONTH([.A8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5]=&quot;&quot;;&quot;&quot;;(MONTH([.A8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6]=&quot;&quot;;&quot;&quot;;(MONTH([.A8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7]=&quot;&quot;;&quot;&quot;;(MONTH([.A8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8]=&quot;&quot;;&quot;&quot;;(MONTH([.A8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39]=&quot;&quot;;&quot;&quot;;(MONTH([.A8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0]=&quot;&quot;;&quot;&quot;;(MONTH([.A8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1]=&quot;&quot;;&quot;&quot;;(MONTH([.A8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2]=&quot;&quot;;&quot;&quot;;(MONTH([.A8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3]=&quot;&quot;;&quot;&quot;;(MONTH([.A8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4]=&quot;&quot;;&quot;&quot;;(MONTH([.A8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5]=&quot;&quot;;&quot;&quot;;(MONTH([.A8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6]=&quot;&quot;;&quot;&quot;;(MONTH([.A8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7]=&quot;&quot;;&quot;&quot;;(MONTH([.A8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8]=&quot;&quot;;&quot;&quot;;(MONTH([.A8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49]=&quot;&quot;;&quot;&quot;;(MONTH([.A8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0]=&quot;&quot;;&quot;&quot;;(MONTH([.A8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1]=&quot;&quot;;&quot;&quot;;(MONTH([.A8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2]=&quot;&quot;;&quot;&quot;;(MONTH([.A8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3]=&quot;&quot;;&quot;&quot;;(MONTH([.A8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4]=&quot;&quot;;&quot;&quot;;(MONTH([.A8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5]=&quot;&quot;;&quot;&quot;;(MONTH([.A8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6]=&quot;&quot;;&quot;&quot;;(MONTH([.A8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7]=&quot;&quot;;&quot;&quot;;(MONTH([.A8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8]=&quot;&quot;;&quot;&quot;;(MONTH([.A8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59]=&quot;&quot;;&quot;&quot;;(MONTH([.A8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0]=&quot;&quot;;&quot;&quot;;(MONTH([.A8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1]=&quot;&quot;;&quot;&quot;;(MONTH([.A8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2]=&quot;&quot;;&quot;&quot;;(MONTH([.A8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3]=&quot;&quot;;&quot;&quot;;(MONTH([.A8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4]=&quot;&quot;;&quot;&quot;;(MONTH([.A8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5]=&quot;&quot;;&quot;&quot;;(MONTH([.A8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6]=&quot;&quot;;&quot;&quot;;(MONTH([.A8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7]=&quot;&quot;;&quot;&quot;;(MONTH([.A8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8]=&quot;&quot;;&quot;&quot;;(MONTH([.A8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69]=&quot;&quot;;&quot;&quot;;(MONTH([.A8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0]=&quot;&quot;;&quot;&quot;;(MONTH([.A8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1]=&quot;&quot;;&quot;&quot;;(MONTH([.A8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2]=&quot;&quot;;&quot;&quot;;(MONTH([.A8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3]=&quot;&quot;;&quot;&quot;;(MONTH([.A8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4]=&quot;&quot;;&quot;&quot;;(MONTH([.A8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5]=&quot;&quot;;&quot;&quot;;(MONTH([.A8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6]=&quot;&quot;;&quot;&quot;;(MONTH([.A8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7]=&quot;&quot;;&quot;&quot;;(MONTH([.A8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8]=&quot;&quot;;&quot;&quot;;(MONTH([.A8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79]=&quot;&quot;;&quot;&quot;;(MONTH([.A8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0]=&quot;&quot;;&quot;&quot;;(MONTH([.A8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1]=&quot;&quot;;&quot;&quot;;(MONTH([.A8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2]=&quot;&quot;;&quot;&quot;;(MONTH([.A8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3]=&quot;&quot;;&quot;&quot;;(MONTH([.A8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4]=&quot;&quot;;&quot;&quot;;(MONTH([.A8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5]=&quot;&quot;;&quot;&quot;;(MONTH([.A8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6]=&quot;&quot;;&quot;&quot;;(MONTH([.A8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7]=&quot;&quot;;&quot;&quot;;(MONTH([.A8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8]=&quot;&quot;;&quot;&quot;;(MONTH([.A8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89]=&quot;&quot;;&quot;&quot;;(MONTH([.A8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0]=&quot;&quot;;&quot;&quot;;(MONTH([.A8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1]=&quot;&quot;;&quot;&quot;;(MONTH([.A8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2]=&quot;&quot;;&quot;&quot;;(MONTH([.A8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3]=&quot;&quot;;&quot;&quot;;(MONTH([.A8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4]=&quot;&quot;;&quot;&quot;;(MONTH([.A8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5]=&quot;&quot;;&quot;&quot;;(MONTH([.A8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6]=&quot;&quot;;&quot;&quot;;(MONTH([.A8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7]=&quot;&quot;;&quot;&quot;;(MONTH([.A8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8]=&quot;&quot;;&quot;&quot;;(MONTH([.A8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899]=&quot;&quot;;&quot;&quot;;(MONTH([.A8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0]=&quot;&quot;;&quot;&quot;;(MONTH([.A90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1]=&quot;&quot;;&quot;&quot;;(MONTH([.A90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2]=&quot;&quot;;&quot;&quot;;(MONTH([.A90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3]=&quot;&quot;;&quot;&quot;;(MONTH([.A90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4]=&quot;&quot;;&quot;&quot;;(MONTH([.A90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5]=&quot;&quot;;&quot;&quot;;(MONTH([.A90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6]=&quot;&quot;;&quot;&quot;;(MONTH([.A90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7]=&quot;&quot;;&quot;&quot;;(MONTH([.A90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8]=&quot;&quot;;&quot;&quot;;(MONTH([.A90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09]=&quot;&quot;;&quot;&quot;;(MONTH([.A90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0]=&quot;&quot;;&quot;&quot;;(MONTH([.A91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1]=&quot;&quot;;&quot;&quot;;(MONTH([.A91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2]=&quot;&quot;;&quot;&quot;;(MONTH([.A91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3]=&quot;&quot;;&quot;&quot;;(MONTH([.A91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4]=&quot;&quot;;&quot;&quot;;(MONTH([.A91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5]=&quot;&quot;;&quot;&quot;;(MONTH([.A91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6]=&quot;&quot;;&quot;&quot;;(MONTH([.A91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7]=&quot;&quot;;&quot;&quot;;(MONTH([.A91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8]=&quot;&quot;;&quot;&quot;;(MONTH([.A91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19]=&quot;&quot;;&quot;&quot;;(MONTH([.A91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0]=&quot;&quot;;&quot;&quot;;(MONTH([.A92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1]=&quot;&quot;;&quot;&quot;;(MONTH([.A92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2]=&quot;&quot;;&quot;&quot;;(MONTH([.A92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3]=&quot;&quot;;&quot;&quot;;(MONTH([.A92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4]=&quot;&quot;;&quot;&quot;;(MONTH([.A92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5]=&quot;&quot;;&quot;&quot;;(MONTH([.A92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6]=&quot;&quot;;&quot;&quot;;(MONTH([.A92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7]=&quot;&quot;;&quot;&quot;;(MONTH([.A92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8]=&quot;&quot;;&quot;&quot;;(MONTH([.A92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29]=&quot;&quot;;&quot;&quot;;(MONTH([.A92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0]=&quot;&quot;;&quot;&quot;;(MONTH([.A93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1]=&quot;&quot;;&quot;&quot;;(MONTH([.A93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2]=&quot;&quot;;&quot;&quot;;(MONTH([.A93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3]=&quot;&quot;;&quot;&quot;;(MONTH([.A93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4]=&quot;&quot;;&quot;&quot;;(MONTH([.A93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5]=&quot;&quot;;&quot;&quot;;(MONTH([.A93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6]=&quot;&quot;;&quot;&quot;;(MONTH([.A93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7]=&quot;&quot;;&quot;&quot;;(MONTH([.A93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8]=&quot;&quot;;&quot;&quot;;(MONTH([.A93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39]=&quot;&quot;;&quot;&quot;;(MONTH([.A93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0]=&quot;&quot;;&quot;&quot;;(MONTH([.A94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1]=&quot;&quot;;&quot;&quot;;(MONTH([.A94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2]=&quot;&quot;;&quot;&quot;;(MONTH([.A94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3]=&quot;&quot;;&quot;&quot;;(MONTH([.A94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4]=&quot;&quot;;&quot;&quot;;(MONTH([.A94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5]=&quot;&quot;;&quot;&quot;;(MONTH([.A94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6]=&quot;&quot;;&quot;&quot;;(MONTH([.A94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7]=&quot;&quot;;&quot;&quot;;(MONTH([.A94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8]=&quot;&quot;;&quot;&quot;;(MONTH([.A94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49]=&quot;&quot;;&quot;&quot;;(MONTH([.A94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0]=&quot;&quot;;&quot;&quot;;(MONTH([.A95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1]=&quot;&quot;;&quot;&quot;;(MONTH([.A95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2]=&quot;&quot;;&quot;&quot;;(MONTH([.A95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3]=&quot;&quot;;&quot;&quot;;(MONTH([.A95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4]=&quot;&quot;;&quot;&quot;;(MONTH([.A95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5]=&quot;&quot;;&quot;&quot;;(MONTH([.A95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6]=&quot;&quot;;&quot;&quot;;(MONTH([.A95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7]=&quot;&quot;;&quot;&quot;;(MONTH([.A95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8]=&quot;&quot;;&quot;&quot;;(MONTH([.A95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59]=&quot;&quot;;&quot;&quot;;(MONTH([.A95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0]=&quot;&quot;;&quot;&quot;;(MONTH([.A96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1]=&quot;&quot;;&quot;&quot;;(MONTH([.A96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2]=&quot;&quot;;&quot;&quot;;(MONTH([.A96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3]=&quot;&quot;;&quot;&quot;;(MONTH([.A96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4]=&quot;&quot;;&quot;&quot;;(MONTH([.A96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5]=&quot;&quot;;&quot;&quot;;(MONTH([.A96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6]=&quot;&quot;;&quot;&quot;;(MONTH([.A96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7]=&quot;&quot;;&quot;&quot;;(MONTH([.A96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8]=&quot;&quot;;&quot;&quot;;(MONTH([.A96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69]=&quot;&quot;;&quot;&quot;;(MONTH([.A96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0]=&quot;&quot;;&quot;&quot;;(MONTH([.A97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1]=&quot;&quot;;&quot;&quot;;(MONTH([.A97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2]=&quot;&quot;;&quot;&quot;;(MONTH([.A97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3]=&quot;&quot;;&quot;&quot;;(MONTH([.A97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4]=&quot;&quot;;&quot;&quot;;(MONTH([.A97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5]=&quot;&quot;;&quot;&quot;;(MONTH([.A97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6]=&quot;&quot;;&quot;&quot;;(MONTH([.A97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7]=&quot;&quot;;&quot;&quot;;(MONTH([.A97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8]=&quot;&quot;;&quot;&quot;;(MONTH([.A97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79]=&quot;&quot;;&quot;&quot;;(MONTH([.A97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0]=&quot;&quot;;&quot;&quot;;(MONTH([.A98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1]=&quot;&quot;;&quot;&quot;;(MONTH([.A98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2]=&quot;&quot;;&quot;&quot;;(MONTH([.A98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3]=&quot;&quot;;&quot;&quot;;(MONTH([.A98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4]=&quot;&quot;;&quot;&quot;;(MONTH([.A98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5]=&quot;&quot;;&quot;&quot;;(MONTH([.A98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6]=&quot;&quot;;&quot;&quot;;(MONTH([.A98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7]=&quot;&quot;;&quot;&quot;;(MONTH([.A98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8]=&quot;&quot;;&quot;&quot;;(MONTH([.A98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89]=&quot;&quot;;&quot;&quot;;(MONTH([.A98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0]=&quot;&quot;;&quot;&quot;;(MONTH([.A990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1]=&quot;&quot;;&quot;&quot;;(MONTH([.A991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2]=&quot;&quot;;&quot;&quot;;(MONTH([.A992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3]=&quot;&quot;;&quot;&quot;;(MONTH([.A993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4]=&quot;&quot;;&quot;&quot;;(MONTH([.A994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5]=&quot;&quot;;&quot;&quot;;(MONTH([.A995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6]=&quot;&quot;;&quot;&quot;;(MONTH([.A996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7]=&quot;&quot;;&quot;&quot;;(MONTH([.A997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8]=&quot;&quot;;&quot;&quot;;(MONTH([.A998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999]=&quot;&quot;;&quot;&quot;;(MONTH([.A999])))">
            <text:p/>
          </table:table-cell>
          <table:table-cell table:style-name="ce44"/>
          <table:table-cell table:number-columns-repeated="251"/>
        </table:table-row>
        <table:table-row table:style-name="ro1">
          <table:table-cell table:style-name="ce32"/>
          <table:table-cell table:style-name="ce79"/>
          <table:table-cell table:style-name="ce40"/>
          <table:table-cell table:style-name="ce78" table:content-validation-name="val2"/>
          <table:table-cell table:style-name="ce43" table:formula="of:=IF([.A1000]=&quot;&quot;;&quot;&quot;;(MONTH([.A1000])))">
            <text:p/>
          </table:table-cell>
          <table:table-cell table:style-name="ce44"/>
          <table:table-cell table:number-columns-repeated="251"/>
        </table:table-row>
        <table:table-row table:style-name="ro1" table:number-rows-repeated="1047575">
          <table:table-cell table:number-columns-repeated="257"/>
        </table:table-row>
        <table:table-row table:style-name="ro1">
          <table:table-cell table:number-columns-repeated="257"/>
        </table:table-row>
      </table:table>
      <table:named-expressions>
        <table:named-range table:name="elenco" table:base-cell-address="$Totali.$A$1" table:cell-range-address="$Totali.$A$3:.$A$23"/>
        <table:named-expression table:name="SHARED_FORMULA_13_2_13_2_0" table:base-cell-address="$Totali.$N$3" table:expression="SUM([.B3:.M3])"/>
        <table:named-expression table:name="SHARED_FORMULA_1_18_1_18_0" table:base-cell-address="$Totali.$B$19" table:expression="SUM([.B3:.B18])"/>
        <table:named-expression table:name="SHARED_FORMULA_1_23_1_23_0" table:base-cell-address="$Totali.$B$24" table:expression="SUM([.B21:.B23])"/>
        <table:named-expression table:name="SHARED_FORMULA_1_25_1_25_0" table:base-cell-address="$Totali.$B$26" table:expression="[.B24]-[.B19]"/>
        <table:named-expression table:name="SHARED_FORMULA_4_132_4_132_1" table:base-cell-address="$dati.$E$133" table:expression="IF([.A133]=&quot;&quot;;&quot;&quot;;(MONTH([.A133])))"/>
        <table:named-expression table:name="SHARED_FORMULA_4_196_4_196_1" table:base-cell-address="$dati.$E$197" table:expression="IF([.A197]=&quot;&quot;;&quot;&quot;;(MONTH([.A197])))"/>
        <table:named-expression table:name="SHARED_FORMULA_4_260_4_260_1" table:base-cell-address="$dati.$E$261" table:expression="IF([.A261]=&quot;&quot;;&quot;&quot;;(MONTH([.A261])))"/>
        <table:named-expression table:name="SHARED_FORMULA_4_324_4_324_1" table:base-cell-address="$dati.$E$325" table:expression="IF([.A325]=&quot;&quot;;&quot;&quot;;(MONTH([.A325])))"/>
        <table:named-expression table:name="SHARED_FORMULA_4_388_4_388_1" table:base-cell-address="$dati.$E$389" table:expression="IF([.A389]=&quot;&quot;;&quot;&quot;;(MONTH([.A389])))"/>
        <table:named-expression table:name="SHARED_FORMULA_4_452_4_452_1" table:base-cell-address="$dati.$E$453" table:expression="IF([.A453]=&quot;&quot;;&quot;&quot;;(MONTH([.A453])))"/>
        <table:named-expression table:name="SHARED_FORMULA_4_4_4_4_1" table:base-cell-address="$dati.$E$5" table:expression="IF([.A5]=&quot;&quot;;&quot;&quot;;(MONTH([.A5])))"/>
        <table:named-expression table:name="SHARED_FORMULA_4_516_4_516_1" table:base-cell-address="$dati.$E$517" table:expression="IF([.A517]=&quot;&quot;;&quot;&quot;;(MONTH([.A517])))"/>
        <table:named-expression table:name="SHARED_FORMULA_4_580_4_580_1" table:base-cell-address="$dati.$E$581" table:expression="IF([.A581]=&quot;&quot;;&quot;&quot;;(MONTH([.A581])))"/>
        <table:named-expression table:name="SHARED_FORMULA_4_644_4_644_1" table:base-cell-address="$dati.$E$645" table:expression="IF([.A645]=&quot;&quot;;&quot;&quot;;(MONTH([.A645])))"/>
        <table:named-expression table:name="SHARED_FORMULA_4_68_4_68_1" table:base-cell-address="$dati.$E$69" table:expression="IF([.A69]=&quot;&quot;;&quot;&quot;;(MONTH([.A69])))"/>
        <table:named-expression table:name="SHARED_FORMULA_4_708_4_708_1" table:base-cell-address="$dati.$E$709" table:expression="IF([.A709]=&quot;&quot;;&quot;&quot;;(MONTH([.A709])))"/>
        <table:named-expression table:name="SHARED_FORMULA_4_772_4_772_1" table:base-cell-address="$dati.$E$773" table:expression="IF([.A773]=&quot;&quot;;&quot;&quot;;(MONTH([.A773])))"/>
        <table:named-expression table:name="SHARED_FORMULA_4_836_4_836_1" table:base-cell-address="$dati.$E$837" table:expression="IF([.A837]=&quot;&quot;;&quot;&quot;;(MONTH([.A837])))"/>
        <table:named-expression table:name="SHARED_FORMULA_4_900_4_900_1" table:base-cell-address="$dati.$E$901" table:expression="IF([.A901]=&quot;&quot;;&quot;&quot;;(MONTH([.A901])))"/>
        <table:named-expression table:name="SHARED_FORMULA_4_964_4_964_1" table:base-cell-address="$dati.$E$965" table:expression="IF([.A965]=&quot;&quot;;&quot;&quot;;(MONTH([.A965])))"/>
        <table:named-expression table:name="_xlfn_SUMIFS" table:base-cell-address="$Totali.$A$1" table:expression="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6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  <style:map style:condition="value()&gt;0" style:apply-style-name="N106P0"/>
      <style:map style:condition="value()&lt;0" style:apply-style-name="N106P1"/>
    </number:currency-style>
    <number:currency-style style:name="N10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8P0"/>
    </number:currency-style>
    <number:number-style style:name="N110P0" style:volatile="true">
      <number:text>€ </number:text>
      <number:number number:decimal-places="0" loext:min-decimal-places="0" number:min-integer-digits="1" number:grouping="true"/>
    </number:number-style>
    <number:number-style style:name="N110">
      <number:text>-€ 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3P0" style:volatile="true">
      <number:text>€ </number:text>
      <number:number number:decimal-places="2" loext:min-decimal-places="2" number:min-integer-digits="1" number:grouping="true"/>
    </number:number-style>
    <number:number-style style:name="N113">
      <number:text>-€ 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loext:min-decimal-places="0" number:min-integer-digits="1" number:grouping="true"/>
    </number:number-style>
    <number:number-style style:name="N115">
      <number:text>-</number:text>
      <number:number number:decimal-places="0" loext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</number:number-style>
    <number:number-style style:name="N117">
      <number:text>-</number:text>
      <number:number number:decimal-places="2" loext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2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2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2P2" style:volatile="true">
      <loext:text> </loext:text>
      <loext:fill-character> </loext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6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6P2" style:volatile="true">
      <loext:text> € </loext:text>
      <loext:fill-character> </loext:fill-character>
      <number:text>- </number:text>
    </number:number-style>
    <number:text-style style:name="N126">
      <number:text> </number:text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0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0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4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4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time-style style:name="N135">
      <number:minutes number:style="long"/>
      <number:text>.</number:text>
      <number:seconds number:style="long"/>
    </number:time-style>
    <number:time-style style:name="N13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7">
      <number:minutes number:style="long"/>
      <number:text>.</number:text>
      <number:seconds number:style="long"/>
      <number:text>,</number:text>
    </number:time-style>
    <number:number-style style:name="N138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1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1P1" style:volatile="true">
      <style:text-properties fo:color="#ff0000"/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1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date-style style:name="N142">
      <number:day/>
      <number:text>-</number:text>
      <number:month number:textual="true"/>
      <number:text>-</number:text>
      <number:year/>
    </number:date-style>
    <number:date-style style:name="N143">
      <number:day-of-week/>
      <number:text> </number:text>
      <number:day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style:font-name-asian="Microsoft YaHei" style:font-family-asian="'Microsoft YaHei'" style:font-family-generic-asian="system" style:font-pitch-asian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7cm" fo:margin-left="0.6cm" fo:margin-right="0.6cm" style:first-page-number="continue" loext:scale-to-X="1" loext:scale-to-Y="1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5-14">00/00/0000</text:date>, <text:time style:data-style-name="N2" text:time-value="16:10:28.799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Totali" style:display-name="PageStyle_Total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ati" style:display-name="PageStyle_dati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gianni</meta:initial-creator>
    <meta:creation-date>2014-07-25T14:29:23</meta:creation-date>
    <dc:date>2020-05-14T16:10:43.643000000</dc:date>
    <meta:generator>LibreOffice/6.4.2.2$Windows_X86_64 LibreOffice_project/4e471d8c02c9c90f512f7f9ead8875b57fcb1ec3</meta:generator>
    <meta:editing-duration>PT36S</meta:editing-duration>
    <meta:editing-cycles>3</meta:editing-cycles>
    <meta:document-statistic meta:table-count="2" meta:cell-count="1347" meta:object-count="0"/>
  </office:meta>
</office:document-meta>
</file>